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-template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E40000005742FED5D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le3" style:family="table">
      <style:table-properties style:width="24.511cm" fo:margin-left="-0.191cm" fo:margin-top="0cm" fo:margin-bottom="0cm" table:align="left" style:writing-mode="page"/>
    </style:style>
    <style:style style:name="Table3.A" style:family="table-column">
      <style:table-column-properties style:column-width="16.623cm"/>
    </style:style>
    <style:style style:name="Table3.B" style:family="table-column">
      <style:table-column-properties style:column-width="7.888cm"/>
    </style:style>
    <style:style style:name="Table3.1" style:family="table-row">
      <style:table-row-properties style:min-row-height="14.446cm" fo:keep-together="auto"/>
    </style:style>
    <style:style style:name="Table3.A1" style:family="table-cell">
      <style:table-cell-properties fo:padding-left="0.191cm" fo:padding-right="0.191cm" fo:padding-top="0cm" fo:padding-bottom="0cm" fo:border="none"/>
    </style:style>
    <style:style style:name="Table1" style:family="table">
      <style:table-properties style:width="16.224cm" fo:margin-left="0.009cm" fo:margin-top="0cm" fo:margin-bottom="0cm" table:align="left" style:writing-mode="page"/>
    </style:style>
    <style:style style:name="Table1.A" style:family="table-column">
      <style:table-column-properties style:column-width="2.318cm"/>
    </style:style>
    <style:style style:name="Table1.B" style:family="table-column">
      <style:table-column-properties style:column-width="2.316cm"/>
    </style:style>
    <style:style style:name="Table1.C" style:family="table-column">
      <style:table-column-properties style:column-width="2.32cm"/>
    </style:style>
    <style:style style:name="Table1.1" style:family="table-row">
      <style:table-row-properties style:row-height="1.397cm" fo:keep-together="auto"/>
    </style:style>
    <style:style style:name="Table1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1.2" style:family="table-row">
      <style:table-row-properties style:row-height="1.016cm" fo:keep-together="auto"/>
    </style:style>
    <style:style style:name="Table1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1.3" style:family="table-row">
      <style:table-row-properties style:row-height="2.362cm" fo:keep-together="auto"/>
    </style:style>
    <style:style style:name="Table1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1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B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C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D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E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.F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" style:family="table">
      <style:table-properties style:width="7.498cm" fo:margin-left="0cm" fo:margin-top="0cm" fo:margin-bottom="0cm" table:align="left" style:writing-mode="page"/>
    </style:style>
    <style:style style:name="Table2.A" style:family="table-column">
      <style:table-column-properties style:column-width="0.471cm"/>
    </style:style>
    <style:style style:name="Table2.B" style:family="table-column">
      <style:table-column-properties style:column-width="2.115cm"/>
    </style:style>
    <style:style style:name="Table2.C" style:family="table-column">
      <style:table-column-properties style:column-width="4.912cm"/>
    </style:style>
    <style:style style:name="Table2.1" style:family="table-row">
      <style:table-row-properties style:min-row-height="0.707cm" fo:keep-together="auto"/>
    </style:style>
    <style:style style:name="Table2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2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2.A2" style:family="table-cell">
      <style:table-cell-properties fo:padding-left="0.191cm" fo:padding-right="0.191cm" fo:padding-top="0cm" fo:padding-bottom="0cm" fo:border="none"/>
    </style:style>
    <style:style style:name="Table2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3" style:family="table-cell">
      <style:table-cell-properties fo:padding-left="0.191cm" fo:padding-right="0.191cm" fo:padding-top="0cm" fo:padding-bottom="0cm" fo:border="none"/>
    </style:style>
    <style:style style:name="Table2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4" style:family="table-cell">
      <style:table-cell-properties fo:padding-left="0.191cm" fo:padding-right="0.191cm" fo:padding-top="0cm" fo:padding-bottom="0cm" fo:border="none"/>
    </style:style>
    <style:style style:name="Table2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5" style:family="table-cell">
      <style:table-cell-properties fo:padding-left="0.191cm" fo:padding-right="0.191cm" fo:padding-top="0cm" fo:padding-bottom="0cm" fo:border="none"/>
    </style:style>
    <style:style style:name="Table2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6" style:family="table-cell">
      <style:table-cell-properties fo:padding-left="0.191cm" fo:padding-right="0.191cm" fo:padding-top="0cm" fo:padding-bottom="0cm" fo:border="none"/>
    </style:style>
    <style:style style:name="Table2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7" style:family="table-cell">
      <style:table-cell-properties fo:padding-left="0.191cm" fo:padding-right="0.191cm" fo:padding-top="0cm" fo:padding-bottom="0cm" fo:border="none"/>
    </style:style>
    <style:style style:name="Table2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8" style:family="table-cell">
      <style:table-cell-properties fo:padding-left="0.191cm" fo:padding-right="0.191cm" fo:padding-top="0cm" fo:padding-bottom="0cm" fo:border="none"/>
    </style:style>
    <style:style style:name="Table2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9" style:family="table-cell">
      <style:table-cell-properties fo:padding-left="0.191cm" fo:padding-right="0.191cm" fo:padding-top="0cm" fo:padding-bottom="0cm" fo:border="none"/>
    </style:style>
    <style:style style:name="Table2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0" style:family="table-cell">
      <style:table-cell-properties fo:padding-left="0.191cm" fo:padding-right="0.191cm" fo:padding-top="0cm" fo:padding-bottom="0cm" fo:border="none"/>
    </style:style>
    <style:style style:name="Table2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1" style:family="table-cell">
      <style:table-cell-properties fo:padding-left="0.191cm" fo:padding-right="0.191cm" fo:padding-top="0cm" fo:padding-bottom="0cm" fo:border="none"/>
    </style:style>
    <style:style style:name="Table2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2" style:family="table-cell">
      <style:table-cell-properties fo:padding-left="0.191cm" fo:padding-right="0.191cm" fo:padding-top="0cm" fo:padding-bottom="0cm" fo:border="none"/>
    </style:style>
    <style:style style:name="Table2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3" style:family="table-cell">
      <style:table-cell-properties fo:padding-left="0.191cm" fo:padding-right="0.191cm" fo:padding-top="0cm" fo:padding-bottom="0cm" fo:border="none"/>
    </style:style>
    <style:style style:name="Table2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4" style:family="table-cell">
      <style:table-cell-properties fo:padding-left="0.191cm" fo:padding-right="0.191cm" fo:padding-top="0cm" fo:padding-bottom="0cm" fo:border="none"/>
    </style:style>
    <style:style style:name="Table2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5" style:family="table-cell">
      <style:table-cell-properties fo:padding-left="0.191cm" fo:padding-right="0.191cm" fo:padding-top="0cm" fo:padding-bottom="0cm" fo:border="none"/>
    </style:style>
    <style:style style:name="Table2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6" style:family="table-cell">
      <style:table-cell-properties fo:padding-left="0.191cm" fo:padding-right="0.191cm" fo:padding-top="0cm" fo:padding-bottom="0cm" fo:border="none"/>
    </style:style>
    <style:style style:name="Table2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7" style:family="table-cell">
      <style:table-cell-properties fo:padding-left="0.191cm" fo:padding-right="0.191cm" fo:padding-top="0cm" fo:padding-bottom="0cm" fo:border="none"/>
    </style:style>
    <style:style style:name="Table2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8" style:family="table-cell">
      <style:table-cell-properties fo:padding-left="0.191cm" fo:padding-right="0.191cm" fo:padding-top="0cm" fo:padding-bottom="0cm" fo:border="none"/>
    </style:style>
    <style:style style:name="Table2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19" style:family="table-cell">
      <style:table-cell-properties fo:padding-left="0.191cm" fo:padding-right="0.191cm" fo:padding-top="0cm" fo:padding-bottom="0cm" fo:border="none"/>
    </style:style>
    <style:style style:name="Table2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20" style:family="table-cell">
      <style:table-cell-properties fo:padding-left="0.191cm" fo:padding-right="0.191cm" fo:padding-top="0cm" fo:padding-bottom="0cm" fo:border="none"/>
    </style:style>
    <style:style style:name="Table2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21" style:family="table-cell">
      <style:table-cell-properties fo:padding-left="0.191cm" fo:padding-right="0.191cm" fo:padding-top="0cm" fo:padding-bottom="0cm" fo:border="none"/>
    </style:style>
    <style:style style:name="Table2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22" style:family="table-cell">
      <style:table-cell-properties fo:padding-left="0.191cm" fo:padding-right="0.191cm" fo:padding-top="0cm" fo:padding-bottom="0cm" fo:border="none"/>
    </style:style>
    <style:style style:name="Table2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A23" style:family="table-cell">
      <style:table-cell-properties fo:padding-left="0.191cm" fo:padding-right="0.191cm" fo:padding-top="0cm" fo:padding-bottom="0cm" fo:border="none"/>
    </style:style>
    <style:style style:name="Table2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6" style:family="table">
      <style:table-properties style:width="24.13cm" fo:margin-left="-0.191cm" fo:margin-top="0cm" fo:margin-bottom="0cm" table:align="left" style:writing-mode="page"/>
    </style:style>
    <style:style style:name="Table6.A" style:family="table-column">
      <style:table-column-properties style:column-width="16.623cm"/>
    </style:style>
    <style:style style:name="Table6.B" style:family="table-column">
      <style:table-column-properties style:column-width="7.507cm"/>
    </style:style>
    <style:style style:name="Table6.1" style:family="table-row">
      <style:table-row-properties style:min-row-height="14.446cm" fo:keep-together="auto"/>
    </style:style>
    <style:style style:name="Table6.A1" style:family="table-cell">
      <style:table-cell-properties fo:padding-left="0.191cm" fo:padding-right="0.191cm" fo:padding-top="0cm" fo:padding-bottom="0cm" fo:border="none"/>
    </style:style>
    <style:style style:name="Table4" style:family="table">
      <style:table-properties style:width="16.224cm" fo:margin-left="0.009cm" fo:margin-top="0cm" fo:margin-bottom="0cm" table:align="left" style:writing-mode="page"/>
    </style:style>
    <style:style style:name="Table4.A" style:family="table-column">
      <style:table-column-properties style:column-width="2.318cm"/>
    </style:style>
    <style:style style:name="Table4.B" style:family="table-column">
      <style:table-column-properties style:column-width="2.316cm"/>
    </style:style>
    <style:style style:name="Table4.C" style:family="table-column">
      <style:table-column-properties style:column-width="2.32cm"/>
    </style:style>
    <style:style style:name="Table4.1" style:family="table-row">
      <style:table-row-properties style:row-height="1.524cm" fo:keep-together="auto"/>
    </style:style>
    <style:style style:name="Table4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4.2" style:family="table-row">
      <style:table-row-properties style:row-height="1.016cm" fo:keep-together="auto"/>
    </style:style>
    <style:style style:name="Table4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4.3" style:family="table-row">
      <style:table-row-properties style:row-height="2.794cm" fo:keep-together="auto"/>
    </style:style>
    <style:style style:name="Table4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4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4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5" style:family="table">
      <style:table-properties style:width="7.128cm" fo:margin-left="0cm" fo:margin-top="0cm" fo:margin-bottom="0cm" table:align="left" style:writing-mode="page"/>
    </style:style>
    <style:style style:name="Table5.A" style:family="table-column">
      <style:table-column-properties style:column-width="0.464cm"/>
    </style:style>
    <style:style style:name="Table5.B" style:family="table-column">
      <style:table-column-properties style:column-width="2.043cm"/>
    </style:style>
    <style:style style:name="Table5.C" style:family="table-column">
      <style:table-column-properties style:column-width="4.621cm"/>
    </style:style>
    <style:style style:name="Table5.1" style:family="table-row">
      <style:table-row-properties style:min-row-height="0.707cm" fo:keep-together="auto"/>
    </style:style>
    <style:style style:name="Table5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5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5.A2" style:family="table-cell">
      <style:table-cell-properties fo:padding-left="0.191cm" fo:padding-right="0.191cm" fo:padding-top="0cm" fo:padding-bottom="0cm" fo:border="none"/>
    </style:style>
    <style:style style:name="Table5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3" style:family="table-cell">
      <style:table-cell-properties fo:padding-left="0.191cm" fo:padding-right="0.191cm" fo:padding-top="0cm" fo:padding-bottom="0cm" fo:border="none"/>
    </style:style>
    <style:style style:name="Table5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4" style:family="table-cell">
      <style:table-cell-properties fo:padding-left="0.191cm" fo:padding-right="0.191cm" fo:padding-top="0cm" fo:padding-bottom="0cm" fo:border="none"/>
    </style:style>
    <style:style style:name="Table5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5" style:family="table-cell">
      <style:table-cell-properties fo:padding-left="0.191cm" fo:padding-right="0.191cm" fo:padding-top="0cm" fo:padding-bottom="0cm" fo:border="none"/>
    </style:style>
    <style:style style:name="Table5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6" style:family="table-cell">
      <style:table-cell-properties fo:padding-left="0.191cm" fo:padding-right="0.191cm" fo:padding-top="0cm" fo:padding-bottom="0cm" fo:border="none"/>
    </style:style>
    <style:style style:name="Table5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7" style:family="table-cell">
      <style:table-cell-properties fo:padding-left="0.191cm" fo:padding-right="0.191cm" fo:padding-top="0cm" fo:padding-bottom="0cm" fo:border="none"/>
    </style:style>
    <style:style style:name="Table5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8" style:family="table-cell">
      <style:table-cell-properties fo:padding-left="0.191cm" fo:padding-right="0.191cm" fo:padding-top="0cm" fo:padding-bottom="0cm" fo:border="none"/>
    </style:style>
    <style:style style:name="Table5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9" style:family="table-cell">
      <style:table-cell-properties fo:padding-left="0.191cm" fo:padding-right="0.191cm" fo:padding-top="0cm" fo:padding-bottom="0cm" fo:border="none"/>
    </style:style>
    <style:style style:name="Table5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0" style:family="table-cell">
      <style:table-cell-properties fo:padding-left="0.191cm" fo:padding-right="0.191cm" fo:padding-top="0cm" fo:padding-bottom="0cm" fo:border="none"/>
    </style:style>
    <style:style style:name="Table5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1" style:family="table-cell">
      <style:table-cell-properties fo:padding-left="0.191cm" fo:padding-right="0.191cm" fo:padding-top="0cm" fo:padding-bottom="0cm" fo:border="none"/>
    </style:style>
    <style:style style:name="Table5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2" style:family="table-cell">
      <style:table-cell-properties fo:padding-left="0.191cm" fo:padding-right="0.191cm" fo:padding-top="0cm" fo:padding-bottom="0cm" fo:border="none"/>
    </style:style>
    <style:style style:name="Table5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3" style:family="table-cell">
      <style:table-cell-properties fo:padding-left="0.191cm" fo:padding-right="0.191cm" fo:padding-top="0cm" fo:padding-bottom="0cm" fo:border="none"/>
    </style:style>
    <style:style style:name="Table5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4" style:family="table-cell">
      <style:table-cell-properties fo:padding-left="0.191cm" fo:padding-right="0.191cm" fo:padding-top="0cm" fo:padding-bottom="0cm" fo:border="none"/>
    </style:style>
    <style:style style:name="Table5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5" style:family="table-cell">
      <style:table-cell-properties fo:padding-left="0.191cm" fo:padding-right="0.191cm" fo:padding-top="0cm" fo:padding-bottom="0cm" fo:border="none"/>
    </style:style>
    <style:style style:name="Table5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6" style:family="table-cell">
      <style:table-cell-properties fo:padding-left="0.191cm" fo:padding-right="0.191cm" fo:padding-top="0cm" fo:padding-bottom="0cm" fo:border="none"/>
    </style:style>
    <style:style style:name="Table5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7" style:family="table-cell">
      <style:table-cell-properties fo:padding-left="0.191cm" fo:padding-right="0.191cm" fo:padding-top="0cm" fo:padding-bottom="0cm" fo:border="none"/>
    </style:style>
    <style:style style:name="Table5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8" style:family="table-cell">
      <style:table-cell-properties fo:padding-left="0.191cm" fo:padding-right="0.191cm" fo:padding-top="0cm" fo:padding-bottom="0cm" fo:border="none"/>
    </style:style>
    <style:style style:name="Table5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19" style:family="table-cell">
      <style:table-cell-properties fo:padding-left="0.191cm" fo:padding-right="0.191cm" fo:padding-top="0cm" fo:padding-bottom="0cm" fo:border="none"/>
    </style:style>
    <style:style style:name="Table5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20" style:family="table-cell">
      <style:table-cell-properties fo:padding-left="0.191cm" fo:padding-right="0.191cm" fo:padding-top="0cm" fo:padding-bottom="0cm" fo:border="none"/>
    </style:style>
    <style:style style:name="Table5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21" style:family="table-cell">
      <style:table-cell-properties fo:padding-left="0.191cm" fo:padding-right="0.191cm" fo:padding-top="0cm" fo:padding-bottom="0cm" fo:border="none"/>
    </style:style>
    <style:style style:name="Table5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22" style:family="table-cell">
      <style:table-cell-properties fo:padding-left="0.191cm" fo:padding-right="0.191cm" fo:padding-top="0cm" fo:padding-bottom="0cm" fo:border="none"/>
    </style:style>
    <style:style style:name="Table5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A23" style:family="table-cell">
      <style:table-cell-properties fo:padding-left="0.191cm" fo:padding-right="0.191cm" fo:padding-top="0cm" fo:padding-bottom="0cm" fo:border="none"/>
    </style:style>
    <style:style style:name="Table5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5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9" style:family="table">
      <style:table-properties style:width="24.13cm" fo:margin-left="-0.191cm" fo:margin-top="0cm" fo:margin-bottom="0cm" table:align="left" style:writing-mode="page"/>
    </style:style>
    <style:style style:name="Table9.A" style:family="table-column">
      <style:table-column-properties style:column-width="16.623cm"/>
    </style:style>
    <style:style style:name="Table9.B" style:family="table-column">
      <style:table-column-properties style:column-width="7.507cm"/>
    </style:style>
    <style:style style:name="Table9.1" style:family="table-row">
      <style:table-row-properties style:min-row-height="14.446cm" fo:keep-together="auto"/>
    </style:style>
    <style:style style:name="Table9.A1" style:family="table-cell">
      <style:table-cell-properties fo:padding-left="0.191cm" fo:padding-right="0.191cm" fo:padding-top="0cm" fo:padding-bottom="0cm" fo:border="none"/>
    </style:style>
    <style:style style:name="Table7" style:family="table">
      <style:table-properties style:width="16.224cm" fo:margin-left="0.009cm" fo:margin-top="0cm" fo:margin-bottom="0cm" table:align="left" style:writing-mode="page"/>
    </style:style>
    <style:style style:name="Table7.A" style:family="table-column">
      <style:table-column-properties style:column-width="2.318cm"/>
    </style:style>
    <style:style style:name="Table7.B" style:family="table-column">
      <style:table-column-properties style:column-width="2.316cm"/>
    </style:style>
    <style:style style:name="Table7.C" style:family="table-column">
      <style:table-column-properties style:column-width="2.32cm"/>
    </style:style>
    <style:style style:name="Table7.1" style:family="table-row">
      <style:table-row-properties style:row-height="1.524cm" fo:keep-together="auto"/>
    </style:style>
    <style:style style:name="Table7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7.2" style:family="table-row">
      <style:table-row-properties style:row-height="1.016cm" fo:keep-together="auto"/>
    </style:style>
    <style:style style:name="Table7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7.3" style:family="table-row">
      <style:table-row-properties style:row-height="2.794cm" fo:keep-together="auto"/>
    </style:style>
    <style:style style:name="Table7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7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7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8" style:family="table">
      <style:table-properties style:width="7.128cm" fo:margin-left="0cm" fo:margin-top="0cm" fo:margin-bottom="0cm" table:align="left" style:writing-mode="page"/>
    </style:style>
    <style:style style:name="Table8.A" style:family="table-column">
      <style:table-column-properties style:column-width="0.464cm"/>
    </style:style>
    <style:style style:name="Table8.B" style:family="table-column">
      <style:table-column-properties style:column-width="2.043cm"/>
    </style:style>
    <style:style style:name="Table8.C" style:family="table-column">
      <style:table-column-properties style:column-width="4.621cm"/>
    </style:style>
    <style:style style:name="Table8.1" style:family="table-row">
      <style:table-row-properties style:min-row-height="0.707cm" fo:keep-together="auto"/>
    </style:style>
    <style:style style:name="Table8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8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8.A2" style:family="table-cell">
      <style:table-cell-properties fo:padding-left="0.191cm" fo:padding-right="0.191cm" fo:padding-top="0cm" fo:padding-bottom="0cm" fo:border="none"/>
    </style:style>
    <style:style style:name="Table8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3" style:family="table-cell">
      <style:table-cell-properties fo:padding-left="0.191cm" fo:padding-right="0.191cm" fo:padding-top="0cm" fo:padding-bottom="0cm" fo:border="none"/>
    </style:style>
    <style:style style:name="Table8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4" style:family="table-cell">
      <style:table-cell-properties fo:padding-left="0.191cm" fo:padding-right="0.191cm" fo:padding-top="0cm" fo:padding-bottom="0cm" fo:border="none"/>
    </style:style>
    <style:style style:name="Table8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5" style:family="table-cell">
      <style:table-cell-properties fo:padding-left="0.191cm" fo:padding-right="0.191cm" fo:padding-top="0cm" fo:padding-bottom="0cm" fo:border="none"/>
    </style:style>
    <style:style style:name="Table8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6" style:family="table-cell">
      <style:table-cell-properties fo:padding-left="0.191cm" fo:padding-right="0.191cm" fo:padding-top="0cm" fo:padding-bottom="0cm" fo:border="none"/>
    </style:style>
    <style:style style:name="Table8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7" style:family="table-cell">
      <style:table-cell-properties fo:padding-left="0.191cm" fo:padding-right="0.191cm" fo:padding-top="0cm" fo:padding-bottom="0cm" fo:border="none"/>
    </style:style>
    <style:style style:name="Table8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8" style:family="table-cell">
      <style:table-cell-properties fo:padding-left="0.191cm" fo:padding-right="0.191cm" fo:padding-top="0cm" fo:padding-bottom="0cm" fo:border="none"/>
    </style:style>
    <style:style style:name="Table8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9" style:family="table-cell">
      <style:table-cell-properties fo:padding-left="0.191cm" fo:padding-right="0.191cm" fo:padding-top="0cm" fo:padding-bottom="0cm" fo:border="none"/>
    </style:style>
    <style:style style:name="Table8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0" style:family="table-cell">
      <style:table-cell-properties fo:padding-left="0.191cm" fo:padding-right="0.191cm" fo:padding-top="0cm" fo:padding-bottom="0cm" fo:border="none"/>
    </style:style>
    <style:style style:name="Table8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1" style:family="table-cell">
      <style:table-cell-properties fo:padding-left="0.191cm" fo:padding-right="0.191cm" fo:padding-top="0cm" fo:padding-bottom="0cm" fo:border="none"/>
    </style:style>
    <style:style style:name="Table8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2" style:family="table-cell">
      <style:table-cell-properties fo:padding-left="0.191cm" fo:padding-right="0.191cm" fo:padding-top="0cm" fo:padding-bottom="0cm" fo:border="none"/>
    </style:style>
    <style:style style:name="Table8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3" style:family="table-cell">
      <style:table-cell-properties fo:padding-left="0.191cm" fo:padding-right="0.191cm" fo:padding-top="0cm" fo:padding-bottom="0cm" fo:border="none"/>
    </style:style>
    <style:style style:name="Table8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4" style:family="table-cell">
      <style:table-cell-properties fo:padding-left="0.191cm" fo:padding-right="0.191cm" fo:padding-top="0cm" fo:padding-bottom="0cm" fo:border="none"/>
    </style:style>
    <style:style style:name="Table8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5" style:family="table-cell">
      <style:table-cell-properties fo:padding-left="0.191cm" fo:padding-right="0.191cm" fo:padding-top="0cm" fo:padding-bottom="0cm" fo:border="none"/>
    </style:style>
    <style:style style:name="Table8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6" style:family="table-cell">
      <style:table-cell-properties fo:padding-left="0.191cm" fo:padding-right="0.191cm" fo:padding-top="0cm" fo:padding-bottom="0cm" fo:border="none"/>
    </style:style>
    <style:style style:name="Table8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7" style:family="table-cell">
      <style:table-cell-properties fo:padding-left="0.191cm" fo:padding-right="0.191cm" fo:padding-top="0cm" fo:padding-bottom="0cm" fo:border="none"/>
    </style:style>
    <style:style style:name="Table8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8" style:family="table-cell">
      <style:table-cell-properties fo:padding-left="0.191cm" fo:padding-right="0.191cm" fo:padding-top="0cm" fo:padding-bottom="0cm" fo:border="none"/>
    </style:style>
    <style:style style:name="Table8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19" style:family="table-cell">
      <style:table-cell-properties fo:padding-left="0.191cm" fo:padding-right="0.191cm" fo:padding-top="0cm" fo:padding-bottom="0cm" fo:border="none"/>
    </style:style>
    <style:style style:name="Table8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20" style:family="table-cell">
      <style:table-cell-properties fo:padding-left="0.191cm" fo:padding-right="0.191cm" fo:padding-top="0cm" fo:padding-bottom="0cm" fo:border="none"/>
    </style:style>
    <style:style style:name="Table8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21" style:family="table-cell">
      <style:table-cell-properties fo:padding-left="0.191cm" fo:padding-right="0.191cm" fo:padding-top="0cm" fo:padding-bottom="0cm" fo:border="none"/>
    </style:style>
    <style:style style:name="Table8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22" style:family="table-cell">
      <style:table-cell-properties fo:padding-left="0.191cm" fo:padding-right="0.191cm" fo:padding-top="0cm" fo:padding-bottom="0cm" fo:border="none"/>
    </style:style>
    <style:style style:name="Table8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A23" style:family="table-cell">
      <style:table-cell-properties fo:padding-left="0.191cm" fo:padding-right="0.191cm" fo:padding-top="0cm" fo:padding-bottom="0cm" fo:border="none"/>
    </style:style>
    <style:style style:name="Table8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8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2" style:family="table">
      <style:table-properties style:width="24.511cm" fo:margin-left="-0.191cm" fo:margin-top="0cm" fo:margin-bottom="0cm" table:align="left" style:writing-mode="page"/>
    </style:style>
    <style:style style:name="Table12.A" style:family="table-column">
      <style:table-column-properties style:column-width="16.623cm"/>
    </style:style>
    <style:style style:name="Table12.B" style:family="table-column">
      <style:table-column-properties style:column-width="7.888cm"/>
    </style:style>
    <style:style style:name="Table12.1" style:family="table-row">
      <style:table-row-properties style:min-row-height="14.446cm" fo:keep-together="auto"/>
    </style:style>
    <style:style style:name="Table12.A1" style:family="table-cell">
      <style:table-cell-properties fo:padding-left="0.191cm" fo:padding-right="0.191cm" fo:padding-top="0cm" fo:padding-bottom="0cm" fo:border="none"/>
    </style:style>
    <style:style style:name="Table10" style:family="table">
      <style:table-properties style:width="16.224cm" fo:margin-left="0.009cm" fo:margin-top="0cm" fo:margin-bottom="0cm" table:align="left" style:writing-mode="page"/>
    </style:style>
    <style:style style:name="Table10.A" style:family="table-column">
      <style:table-column-properties style:column-width="2.318cm"/>
    </style:style>
    <style:style style:name="Table10.B" style:family="table-column">
      <style:table-column-properties style:column-width="2.316cm"/>
    </style:style>
    <style:style style:name="Table10.C" style:family="table-column">
      <style:table-column-properties style:column-width="2.32cm"/>
    </style:style>
    <style:style style:name="Table10.1" style:family="table-row">
      <style:table-row-properties style:row-height="1.397cm" fo:keep-together="auto"/>
    </style:style>
    <style:style style:name="Table10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10.2" style:family="table-row">
      <style:table-row-properties style:row-height="1.016cm" fo:keep-together="auto"/>
    </style:style>
    <style:style style:name="Table10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10.3" style:family="table-row">
      <style:table-row-properties style:row-height="2.362cm" fo:keep-together="auto"/>
    </style:style>
    <style:style style:name="Table10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10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B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C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D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E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0.F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1" style:family="table">
      <style:table-properties style:width="7.498cm" fo:margin-left="0cm" fo:margin-top="0cm" fo:margin-bottom="0cm" table:align="left" style:writing-mode="page"/>
    </style:style>
    <style:style style:name="Table11.A" style:family="table-column">
      <style:table-column-properties style:column-width="0.471cm"/>
    </style:style>
    <style:style style:name="Table11.B" style:family="table-column">
      <style:table-column-properties style:column-width="2.115cm"/>
    </style:style>
    <style:style style:name="Table11.C" style:family="table-column">
      <style:table-column-properties style:column-width="4.912cm"/>
    </style:style>
    <style:style style:name="Table11.1" style:family="table-row">
      <style:table-row-properties style:min-row-height="0.707cm" fo:keep-together="auto"/>
    </style:style>
    <style:style style:name="Table11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11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11.A2" style:family="table-cell">
      <style:table-cell-properties fo:padding-left="0.191cm" fo:padding-right="0.191cm" fo:padding-top="0cm" fo:padding-bottom="0cm" fo:border="none"/>
    </style:style>
    <style:style style:name="Table11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3" style:family="table-cell">
      <style:table-cell-properties fo:padding-left="0.191cm" fo:padding-right="0.191cm" fo:padding-top="0cm" fo:padding-bottom="0cm" fo:border="none"/>
    </style:style>
    <style:style style:name="Table11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4" style:family="table-cell">
      <style:table-cell-properties fo:padding-left="0.191cm" fo:padding-right="0.191cm" fo:padding-top="0cm" fo:padding-bottom="0cm" fo:border="none"/>
    </style:style>
    <style:style style:name="Table11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5" style:family="table-cell">
      <style:table-cell-properties fo:padding-left="0.191cm" fo:padding-right="0.191cm" fo:padding-top="0cm" fo:padding-bottom="0cm" fo:border="none"/>
    </style:style>
    <style:style style:name="Table11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6" style:family="table-cell">
      <style:table-cell-properties fo:padding-left="0.191cm" fo:padding-right="0.191cm" fo:padding-top="0cm" fo:padding-bottom="0cm" fo:border="none"/>
    </style:style>
    <style:style style:name="Table11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7" style:family="table-cell">
      <style:table-cell-properties fo:padding-left="0.191cm" fo:padding-right="0.191cm" fo:padding-top="0cm" fo:padding-bottom="0cm" fo:border="none"/>
    </style:style>
    <style:style style:name="Table11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8" style:family="table-cell">
      <style:table-cell-properties fo:padding-left="0.191cm" fo:padding-right="0.191cm" fo:padding-top="0cm" fo:padding-bottom="0cm" fo:border="none"/>
    </style:style>
    <style:style style:name="Table11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9" style:family="table-cell">
      <style:table-cell-properties fo:padding-left="0.191cm" fo:padding-right="0.191cm" fo:padding-top="0cm" fo:padding-bottom="0cm" fo:border="none"/>
    </style:style>
    <style:style style:name="Table11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0" style:family="table-cell">
      <style:table-cell-properties fo:padding-left="0.191cm" fo:padding-right="0.191cm" fo:padding-top="0cm" fo:padding-bottom="0cm" fo:border="none"/>
    </style:style>
    <style:style style:name="Table11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1" style:family="table-cell">
      <style:table-cell-properties fo:padding-left="0.191cm" fo:padding-right="0.191cm" fo:padding-top="0cm" fo:padding-bottom="0cm" fo:border="none"/>
    </style:style>
    <style:style style:name="Table11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2" style:family="table-cell">
      <style:table-cell-properties fo:padding-left="0.191cm" fo:padding-right="0.191cm" fo:padding-top="0cm" fo:padding-bottom="0cm" fo:border="none"/>
    </style:style>
    <style:style style:name="Table11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3" style:family="table-cell">
      <style:table-cell-properties fo:padding-left="0.191cm" fo:padding-right="0.191cm" fo:padding-top="0cm" fo:padding-bottom="0cm" fo:border="none"/>
    </style:style>
    <style:style style:name="Table11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4" style:family="table-cell">
      <style:table-cell-properties fo:padding-left="0.191cm" fo:padding-right="0.191cm" fo:padding-top="0cm" fo:padding-bottom="0cm" fo:border="none"/>
    </style:style>
    <style:style style:name="Table11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5" style:family="table-cell">
      <style:table-cell-properties fo:padding-left="0.191cm" fo:padding-right="0.191cm" fo:padding-top="0cm" fo:padding-bottom="0cm" fo:border="none"/>
    </style:style>
    <style:style style:name="Table11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6" style:family="table-cell">
      <style:table-cell-properties fo:padding-left="0.191cm" fo:padding-right="0.191cm" fo:padding-top="0cm" fo:padding-bottom="0cm" fo:border="none"/>
    </style:style>
    <style:style style:name="Table11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7" style:family="table-cell">
      <style:table-cell-properties fo:padding-left="0.191cm" fo:padding-right="0.191cm" fo:padding-top="0cm" fo:padding-bottom="0cm" fo:border="none"/>
    </style:style>
    <style:style style:name="Table11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8" style:family="table-cell">
      <style:table-cell-properties fo:padding-left="0.191cm" fo:padding-right="0.191cm" fo:padding-top="0cm" fo:padding-bottom="0cm" fo:border="none"/>
    </style:style>
    <style:style style:name="Table11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19" style:family="table-cell">
      <style:table-cell-properties fo:padding-left="0.191cm" fo:padding-right="0.191cm" fo:padding-top="0cm" fo:padding-bottom="0cm" fo:border="none"/>
    </style:style>
    <style:style style:name="Table11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20" style:family="table-cell">
      <style:table-cell-properties fo:padding-left="0.191cm" fo:padding-right="0.191cm" fo:padding-top="0cm" fo:padding-bottom="0cm" fo:border="none"/>
    </style:style>
    <style:style style:name="Table11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21" style:family="table-cell">
      <style:table-cell-properties fo:padding-left="0.191cm" fo:padding-right="0.191cm" fo:padding-top="0cm" fo:padding-bottom="0cm" fo:border="none"/>
    </style:style>
    <style:style style:name="Table11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22" style:family="table-cell">
      <style:table-cell-properties fo:padding-left="0.191cm" fo:padding-right="0.191cm" fo:padding-top="0cm" fo:padding-bottom="0cm" fo:border="none"/>
    </style:style>
    <style:style style:name="Table11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A23" style:family="table-cell">
      <style:table-cell-properties fo:padding-left="0.191cm" fo:padding-right="0.191cm" fo:padding-top="0cm" fo:padding-bottom="0cm" fo:border="none"/>
    </style:style>
    <style:style style:name="Table11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1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5" style:family="table">
      <style:table-properties style:width="24.13cm" fo:margin-left="-0.191cm" fo:margin-top="0cm" fo:margin-bottom="0cm" table:align="left" style:writing-mode="page"/>
    </style:style>
    <style:style style:name="Table15.A" style:family="table-column">
      <style:table-column-properties style:column-width="16.623cm"/>
    </style:style>
    <style:style style:name="Table15.B" style:family="table-column">
      <style:table-column-properties style:column-width="7.507cm"/>
    </style:style>
    <style:style style:name="Table15.1" style:family="table-row">
      <style:table-row-properties style:min-row-height="14.446cm" fo:keep-together="auto"/>
    </style:style>
    <style:style style:name="Table15.A1" style:family="table-cell">
      <style:table-cell-properties fo:padding-left="0.191cm" fo:padding-right="0.191cm" fo:padding-top="0cm" fo:padding-bottom="0cm" fo:border="none"/>
    </style:style>
    <style:style style:name="Table13" style:family="table">
      <style:table-properties style:width="16.224cm" fo:margin-left="0.009cm" fo:margin-top="0cm" fo:margin-bottom="0cm" table:align="left" style:writing-mode="page"/>
    </style:style>
    <style:style style:name="Table13.A" style:family="table-column">
      <style:table-column-properties style:column-width="2.318cm"/>
    </style:style>
    <style:style style:name="Table13.B" style:family="table-column">
      <style:table-column-properties style:column-width="2.316cm"/>
    </style:style>
    <style:style style:name="Table13.C" style:family="table-column">
      <style:table-column-properties style:column-width="2.32cm"/>
    </style:style>
    <style:style style:name="Table13.1" style:family="table-row">
      <style:table-row-properties style:row-height="1.524cm" fo:keep-together="auto"/>
    </style:style>
    <style:style style:name="Table13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13.2" style:family="table-row">
      <style:table-row-properties style:row-height="1.016cm" fo:keep-together="auto"/>
    </style:style>
    <style:style style:name="Table13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13.3" style:family="table-row">
      <style:table-row-properties style:row-height="2.794cm" fo:keep-together="auto"/>
    </style:style>
    <style:style style:name="Table13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13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3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4" style:family="table">
      <style:table-properties style:width="7.128cm" fo:margin-left="0cm" fo:margin-top="0cm" fo:margin-bottom="0cm" table:align="left" style:writing-mode="page"/>
    </style:style>
    <style:style style:name="Table14.A" style:family="table-column">
      <style:table-column-properties style:column-width="0.464cm"/>
    </style:style>
    <style:style style:name="Table14.B" style:family="table-column">
      <style:table-column-properties style:column-width="2.043cm"/>
    </style:style>
    <style:style style:name="Table14.C" style:family="table-column">
      <style:table-column-properties style:column-width="4.621cm"/>
    </style:style>
    <style:style style:name="Table14.1" style:family="table-row">
      <style:table-row-properties style:min-row-height="0.707cm" fo:keep-together="auto"/>
    </style:style>
    <style:style style:name="Table14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14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14.A2" style:family="table-cell">
      <style:table-cell-properties fo:padding-left="0.191cm" fo:padding-right="0.191cm" fo:padding-top="0cm" fo:padding-bottom="0cm" fo:border="none"/>
    </style:style>
    <style:style style:name="Table14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3" style:family="table-cell">
      <style:table-cell-properties fo:padding-left="0.191cm" fo:padding-right="0.191cm" fo:padding-top="0cm" fo:padding-bottom="0cm" fo:border="none"/>
    </style:style>
    <style:style style:name="Table14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4" style:family="table-cell">
      <style:table-cell-properties fo:padding-left="0.191cm" fo:padding-right="0.191cm" fo:padding-top="0cm" fo:padding-bottom="0cm" fo:border="none"/>
    </style:style>
    <style:style style:name="Table14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5" style:family="table-cell">
      <style:table-cell-properties fo:padding-left="0.191cm" fo:padding-right="0.191cm" fo:padding-top="0cm" fo:padding-bottom="0cm" fo:border="none"/>
    </style:style>
    <style:style style:name="Table14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6" style:family="table-cell">
      <style:table-cell-properties fo:padding-left="0.191cm" fo:padding-right="0.191cm" fo:padding-top="0cm" fo:padding-bottom="0cm" fo:border="none"/>
    </style:style>
    <style:style style:name="Table14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7" style:family="table-cell">
      <style:table-cell-properties fo:padding-left="0.191cm" fo:padding-right="0.191cm" fo:padding-top="0cm" fo:padding-bottom="0cm" fo:border="none"/>
    </style:style>
    <style:style style:name="Table14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8" style:family="table-cell">
      <style:table-cell-properties fo:padding-left="0.191cm" fo:padding-right="0.191cm" fo:padding-top="0cm" fo:padding-bottom="0cm" fo:border="none"/>
    </style:style>
    <style:style style:name="Table14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9" style:family="table-cell">
      <style:table-cell-properties fo:padding-left="0.191cm" fo:padding-right="0.191cm" fo:padding-top="0cm" fo:padding-bottom="0cm" fo:border="none"/>
    </style:style>
    <style:style style:name="Table14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0" style:family="table-cell">
      <style:table-cell-properties fo:padding-left="0.191cm" fo:padding-right="0.191cm" fo:padding-top="0cm" fo:padding-bottom="0cm" fo:border="none"/>
    </style:style>
    <style:style style:name="Table14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1" style:family="table-cell">
      <style:table-cell-properties fo:padding-left="0.191cm" fo:padding-right="0.191cm" fo:padding-top="0cm" fo:padding-bottom="0cm" fo:border="none"/>
    </style:style>
    <style:style style:name="Table14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2" style:family="table-cell">
      <style:table-cell-properties fo:padding-left="0.191cm" fo:padding-right="0.191cm" fo:padding-top="0cm" fo:padding-bottom="0cm" fo:border="none"/>
    </style:style>
    <style:style style:name="Table14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3" style:family="table-cell">
      <style:table-cell-properties fo:padding-left="0.191cm" fo:padding-right="0.191cm" fo:padding-top="0cm" fo:padding-bottom="0cm" fo:border="none"/>
    </style:style>
    <style:style style:name="Table14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4" style:family="table-cell">
      <style:table-cell-properties fo:padding-left="0.191cm" fo:padding-right="0.191cm" fo:padding-top="0cm" fo:padding-bottom="0cm" fo:border="none"/>
    </style:style>
    <style:style style:name="Table14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5" style:family="table-cell">
      <style:table-cell-properties fo:padding-left="0.191cm" fo:padding-right="0.191cm" fo:padding-top="0cm" fo:padding-bottom="0cm" fo:border="none"/>
    </style:style>
    <style:style style:name="Table14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6" style:family="table-cell">
      <style:table-cell-properties fo:padding-left="0.191cm" fo:padding-right="0.191cm" fo:padding-top="0cm" fo:padding-bottom="0cm" fo:border="none"/>
    </style:style>
    <style:style style:name="Table14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7" style:family="table-cell">
      <style:table-cell-properties fo:padding-left="0.191cm" fo:padding-right="0.191cm" fo:padding-top="0cm" fo:padding-bottom="0cm" fo:border="none"/>
    </style:style>
    <style:style style:name="Table14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8" style:family="table-cell">
      <style:table-cell-properties fo:padding-left="0.191cm" fo:padding-right="0.191cm" fo:padding-top="0cm" fo:padding-bottom="0cm" fo:border="none"/>
    </style:style>
    <style:style style:name="Table14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19" style:family="table-cell">
      <style:table-cell-properties fo:padding-left="0.191cm" fo:padding-right="0.191cm" fo:padding-top="0cm" fo:padding-bottom="0cm" fo:border="none"/>
    </style:style>
    <style:style style:name="Table14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20" style:family="table-cell">
      <style:table-cell-properties fo:padding-left="0.191cm" fo:padding-right="0.191cm" fo:padding-top="0cm" fo:padding-bottom="0cm" fo:border="none"/>
    </style:style>
    <style:style style:name="Table14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21" style:family="table-cell">
      <style:table-cell-properties fo:padding-left="0.191cm" fo:padding-right="0.191cm" fo:padding-top="0cm" fo:padding-bottom="0cm" fo:border="none"/>
    </style:style>
    <style:style style:name="Table14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22" style:family="table-cell">
      <style:table-cell-properties fo:padding-left="0.191cm" fo:padding-right="0.191cm" fo:padding-top="0cm" fo:padding-bottom="0cm" fo:border="none"/>
    </style:style>
    <style:style style:name="Table14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A23" style:family="table-cell">
      <style:table-cell-properties fo:padding-left="0.191cm" fo:padding-right="0.191cm" fo:padding-top="0cm" fo:padding-bottom="0cm" fo:border="none"/>
    </style:style>
    <style:style style:name="Table14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4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8" style:family="table">
      <style:table-properties style:width="24.13cm" fo:margin-left="-0.191cm" fo:margin-top="0cm" fo:margin-bottom="0cm" table:align="left" style:writing-mode="page"/>
    </style:style>
    <style:style style:name="Table18.A" style:family="table-column">
      <style:table-column-properties style:column-width="16.623cm"/>
    </style:style>
    <style:style style:name="Table18.B" style:family="table-column">
      <style:table-column-properties style:column-width="7.507cm"/>
    </style:style>
    <style:style style:name="Table18.1" style:family="table-row">
      <style:table-row-properties style:min-row-height="14.446cm" fo:keep-together="auto"/>
    </style:style>
    <style:style style:name="Table18.A1" style:family="table-cell">
      <style:table-cell-properties fo:padding-left="0.191cm" fo:padding-right="0.191cm" fo:padding-top="0cm" fo:padding-bottom="0cm" fo:border="none"/>
    </style:style>
    <style:style style:name="Table16" style:family="table">
      <style:table-properties style:width="16.224cm" fo:margin-left="0.009cm" fo:margin-top="0cm" fo:margin-bottom="0cm" table:align="left" style:writing-mode="page"/>
    </style:style>
    <style:style style:name="Table16.A" style:family="table-column">
      <style:table-column-properties style:column-width="2.318cm"/>
    </style:style>
    <style:style style:name="Table16.B" style:family="table-column">
      <style:table-column-properties style:column-width="2.316cm"/>
    </style:style>
    <style:style style:name="Table16.C" style:family="table-column">
      <style:table-column-properties style:column-width="2.32cm"/>
    </style:style>
    <style:style style:name="Table16.1" style:family="table-row">
      <style:table-row-properties style:row-height="1.524cm" fo:keep-together="auto"/>
    </style:style>
    <style:style style:name="Table16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16.2" style:family="table-row">
      <style:table-row-properties style:row-height="1.016cm" fo:keep-together="auto"/>
    </style:style>
    <style:style style:name="Table16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16.3" style:family="table-row">
      <style:table-row-properties style:row-height="2.794cm" fo:keep-together="auto"/>
    </style:style>
    <style:style style:name="Table16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16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6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7" style:family="table">
      <style:table-properties style:width="7.128cm" fo:margin-left="0cm" fo:margin-top="0cm" fo:margin-bottom="0cm" table:align="left" style:writing-mode="page"/>
    </style:style>
    <style:style style:name="Table17.A" style:family="table-column">
      <style:table-column-properties style:column-width="0.464cm"/>
    </style:style>
    <style:style style:name="Table17.B" style:family="table-column">
      <style:table-column-properties style:column-width="2.043cm"/>
    </style:style>
    <style:style style:name="Table17.C" style:family="table-column">
      <style:table-column-properties style:column-width="4.621cm"/>
    </style:style>
    <style:style style:name="Table17.1" style:family="table-row">
      <style:table-row-properties style:min-row-height="0.707cm" fo:keep-together="auto"/>
    </style:style>
    <style:style style:name="Table17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17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17.A2" style:family="table-cell">
      <style:table-cell-properties fo:padding-left="0.191cm" fo:padding-right="0.191cm" fo:padding-top="0cm" fo:padding-bottom="0cm" fo:border="none"/>
    </style:style>
    <style:style style:name="Table17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3" style:family="table-cell">
      <style:table-cell-properties fo:padding-left="0.191cm" fo:padding-right="0.191cm" fo:padding-top="0cm" fo:padding-bottom="0cm" fo:border="none"/>
    </style:style>
    <style:style style:name="Table17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4" style:family="table-cell">
      <style:table-cell-properties fo:padding-left="0.191cm" fo:padding-right="0.191cm" fo:padding-top="0cm" fo:padding-bottom="0cm" fo:border="none"/>
    </style:style>
    <style:style style:name="Table17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5" style:family="table-cell">
      <style:table-cell-properties fo:padding-left="0.191cm" fo:padding-right="0.191cm" fo:padding-top="0cm" fo:padding-bottom="0cm" fo:border="none"/>
    </style:style>
    <style:style style:name="Table17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6" style:family="table-cell">
      <style:table-cell-properties fo:padding-left="0.191cm" fo:padding-right="0.191cm" fo:padding-top="0cm" fo:padding-bottom="0cm" fo:border="none"/>
    </style:style>
    <style:style style:name="Table17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7" style:family="table-cell">
      <style:table-cell-properties fo:padding-left="0.191cm" fo:padding-right="0.191cm" fo:padding-top="0cm" fo:padding-bottom="0cm" fo:border="none"/>
    </style:style>
    <style:style style:name="Table17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8" style:family="table-cell">
      <style:table-cell-properties fo:padding-left="0.191cm" fo:padding-right="0.191cm" fo:padding-top="0cm" fo:padding-bottom="0cm" fo:border="none"/>
    </style:style>
    <style:style style:name="Table17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9" style:family="table-cell">
      <style:table-cell-properties fo:padding-left="0.191cm" fo:padding-right="0.191cm" fo:padding-top="0cm" fo:padding-bottom="0cm" fo:border="none"/>
    </style:style>
    <style:style style:name="Table17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0" style:family="table-cell">
      <style:table-cell-properties fo:padding-left="0.191cm" fo:padding-right="0.191cm" fo:padding-top="0cm" fo:padding-bottom="0cm" fo:border="none"/>
    </style:style>
    <style:style style:name="Table17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1" style:family="table-cell">
      <style:table-cell-properties fo:padding-left="0.191cm" fo:padding-right="0.191cm" fo:padding-top="0cm" fo:padding-bottom="0cm" fo:border="none"/>
    </style:style>
    <style:style style:name="Table17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2" style:family="table-cell">
      <style:table-cell-properties fo:padding-left="0.191cm" fo:padding-right="0.191cm" fo:padding-top="0cm" fo:padding-bottom="0cm" fo:border="none"/>
    </style:style>
    <style:style style:name="Table17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3" style:family="table-cell">
      <style:table-cell-properties fo:padding-left="0.191cm" fo:padding-right="0.191cm" fo:padding-top="0cm" fo:padding-bottom="0cm" fo:border="none"/>
    </style:style>
    <style:style style:name="Table17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4" style:family="table-cell">
      <style:table-cell-properties fo:padding-left="0.191cm" fo:padding-right="0.191cm" fo:padding-top="0cm" fo:padding-bottom="0cm" fo:border="none"/>
    </style:style>
    <style:style style:name="Table17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5" style:family="table-cell">
      <style:table-cell-properties fo:padding-left="0.191cm" fo:padding-right="0.191cm" fo:padding-top="0cm" fo:padding-bottom="0cm" fo:border="none"/>
    </style:style>
    <style:style style:name="Table17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6" style:family="table-cell">
      <style:table-cell-properties fo:padding-left="0.191cm" fo:padding-right="0.191cm" fo:padding-top="0cm" fo:padding-bottom="0cm" fo:border="none"/>
    </style:style>
    <style:style style:name="Table17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7" style:family="table-cell">
      <style:table-cell-properties fo:padding-left="0.191cm" fo:padding-right="0.191cm" fo:padding-top="0cm" fo:padding-bottom="0cm" fo:border="none"/>
    </style:style>
    <style:style style:name="Table17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8" style:family="table-cell">
      <style:table-cell-properties fo:padding-left="0.191cm" fo:padding-right="0.191cm" fo:padding-top="0cm" fo:padding-bottom="0cm" fo:border="none"/>
    </style:style>
    <style:style style:name="Table17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19" style:family="table-cell">
      <style:table-cell-properties fo:padding-left="0.191cm" fo:padding-right="0.191cm" fo:padding-top="0cm" fo:padding-bottom="0cm" fo:border="none"/>
    </style:style>
    <style:style style:name="Table17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20" style:family="table-cell">
      <style:table-cell-properties fo:padding-left="0.191cm" fo:padding-right="0.191cm" fo:padding-top="0cm" fo:padding-bottom="0cm" fo:border="none"/>
    </style:style>
    <style:style style:name="Table17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21" style:family="table-cell">
      <style:table-cell-properties fo:padding-left="0.191cm" fo:padding-right="0.191cm" fo:padding-top="0cm" fo:padding-bottom="0cm" fo:border="none"/>
    </style:style>
    <style:style style:name="Table17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22" style:family="table-cell">
      <style:table-cell-properties fo:padding-left="0.191cm" fo:padding-right="0.191cm" fo:padding-top="0cm" fo:padding-bottom="0cm" fo:border="none"/>
    </style:style>
    <style:style style:name="Table17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A23" style:family="table-cell">
      <style:table-cell-properties fo:padding-left="0.191cm" fo:padding-right="0.191cm" fo:padding-top="0cm" fo:padding-bottom="0cm" fo:border="none"/>
    </style:style>
    <style:style style:name="Table17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17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1" style:family="table">
      <style:table-properties style:width="24.511cm" fo:margin-left="-0.191cm" fo:margin-top="0cm" fo:margin-bottom="0cm" table:align="left" style:writing-mode="page"/>
    </style:style>
    <style:style style:name="Table21.A" style:family="table-column">
      <style:table-column-properties style:column-width="16.623cm"/>
    </style:style>
    <style:style style:name="Table21.B" style:family="table-column">
      <style:table-column-properties style:column-width="7.888cm"/>
    </style:style>
    <style:style style:name="Table21.1" style:family="table-row">
      <style:table-row-properties style:min-row-height="14.446cm" fo:keep-together="auto"/>
    </style:style>
    <style:style style:name="Table21.A1" style:family="table-cell">
      <style:table-cell-properties fo:padding-left="0.191cm" fo:padding-right="0.191cm" fo:padding-top="0cm" fo:padding-bottom="0cm" fo:border="none"/>
    </style:style>
    <style:style style:name="Table19" style:family="table">
      <style:table-properties style:width="16.224cm" fo:margin-left="0.009cm" fo:margin-top="0cm" fo:margin-bottom="0cm" table:align="left" style:writing-mode="page"/>
    </style:style>
    <style:style style:name="Table19.A" style:family="table-column">
      <style:table-column-properties style:column-width="2.318cm"/>
    </style:style>
    <style:style style:name="Table19.B" style:family="table-column">
      <style:table-column-properties style:column-width="2.316cm"/>
    </style:style>
    <style:style style:name="Table19.C" style:family="table-column">
      <style:table-column-properties style:column-width="2.32cm"/>
    </style:style>
    <style:style style:name="Table19.1" style:family="table-row">
      <style:table-row-properties style:row-height="1.397cm" fo:keep-together="auto"/>
    </style:style>
    <style:style style:name="Table19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19.2" style:family="table-row">
      <style:table-row-properties style:row-height="1.016cm" fo:keep-together="auto"/>
    </style:style>
    <style:style style:name="Table19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19.3" style:family="table-row">
      <style:table-row-properties style:row-height="2.362cm" fo:keep-together="auto"/>
    </style:style>
    <style:style style:name="Table19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19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B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C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D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E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19.F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0" style:family="table">
      <style:table-properties style:width="7.498cm" fo:margin-left="0cm" fo:margin-top="0cm" fo:margin-bottom="0cm" table:align="left" style:writing-mode="page"/>
    </style:style>
    <style:style style:name="Table20.A" style:family="table-column">
      <style:table-column-properties style:column-width="0.471cm"/>
    </style:style>
    <style:style style:name="Table20.B" style:family="table-column">
      <style:table-column-properties style:column-width="2.115cm"/>
    </style:style>
    <style:style style:name="Table20.C" style:family="table-column">
      <style:table-column-properties style:column-width="4.912cm"/>
    </style:style>
    <style:style style:name="Table20.1" style:family="table-row">
      <style:table-row-properties style:min-row-height="0.707cm" fo:keep-together="auto"/>
    </style:style>
    <style:style style:name="Table20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20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20.A2" style:family="table-cell">
      <style:table-cell-properties fo:padding-left="0.191cm" fo:padding-right="0.191cm" fo:padding-top="0cm" fo:padding-bottom="0cm" fo:border="none"/>
    </style:style>
    <style:style style:name="Table20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3" style:family="table-cell">
      <style:table-cell-properties fo:padding-left="0.191cm" fo:padding-right="0.191cm" fo:padding-top="0cm" fo:padding-bottom="0cm" fo:border="none"/>
    </style:style>
    <style:style style:name="Table20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4" style:family="table-cell">
      <style:table-cell-properties fo:padding-left="0.191cm" fo:padding-right="0.191cm" fo:padding-top="0cm" fo:padding-bottom="0cm" fo:border="none"/>
    </style:style>
    <style:style style:name="Table20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5" style:family="table-cell">
      <style:table-cell-properties fo:padding-left="0.191cm" fo:padding-right="0.191cm" fo:padding-top="0cm" fo:padding-bottom="0cm" fo:border="none"/>
    </style:style>
    <style:style style:name="Table20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6" style:family="table-cell">
      <style:table-cell-properties fo:padding-left="0.191cm" fo:padding-right="0.191cm" fo:padding-top="0cm" fo:padding-bottom="0cm" fo:border="none"/>
    </style:style>
    <style:style style:name="Table20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7" style:family="table-cell">
      <style:table-cell-properties fo:padding-left="0.191cm" fo:padding-right="0.191cm" fo:padding-top="0cm" fo:padding-bottom="0cm" fo:border="none"/>
    </style:style>
    <style:style style:name="Table20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8" style:family="table-cell">
      <style:table-cell-properties fo:padding-left="0.191cm" fo:padding-right="0.191cm" fo:padding-top="0cm" fo:padding-bottom="0cm" fo:border="none"/>
    </style:style>
    <style:style style:name="Table20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9" style:family="table-cell">
      <style:table-cell-properties fo:padding-left="0.191cm" fo:padding-right="0.191cm" fo:padding-top="0cm" fo:padding-bottom="0cm" fo:border="none"/>
    </style:style>
    <style:style style:name="Table20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0" style:family="table-cell">
      <style:table-cell-properties fo:padding-left="0.191cm" fo:padding-right="0.191cm" fo:padding-top="0cm" fo:padding-bottom="0cm" fo:border="none"/>
    </style:style>
    <style:style style:name="Table20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1" style:family="table-cell">
      <style:table-cell-properties fo:padding-left="0.191cm" fo:padding-right="0.191cm" fo:padding-top="0cm" fo:padding-bottom="0cm" fo:border="none"/>
    </style:style>
    <style:style style:name="Table20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2" style:family="table-cell">
      <style:table-cell-properties fo:padding-left="0.191cm" fo:padding-right="0.191cm" fo:padding-top="0cm" fo:padding-bottom="0cm" fo:border="none"/>
    </style:style>
    <style:style style:name="Table20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3" style:family="table-cell">
      <style:table-cell-properties fo:padding-left="0.191cm" fo:padding-right="0.191cm" fo:padding-top="0cm" fo:padding-bottom="0cm" fo:border="none"/>
    </style:style>
    <style:style style:name="Table20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4" style:family="table-cell">
      <style:table-cell-properties fo:padding-left="0.191cm" fo:padding-right="0.191cm" fo:padding-top="0cm" fo:padding-bottom="0cm" fo:border="none"/>
    </style:style>
    <style:style style:name="Table20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5" style:family="table-cell">
      <style:table-cell-properties fo:padding-left="0.191cm" fo:padding-right="0.191cm" fo:padding-top="0cm" fo:padding-bottom="0cm" fo:border="none"/>
    </style:style>
    <style:style style:name="Table20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6" style:family="table-cell">
      <style:table-cell-properties fo:padding-left="0.191cm" fo:padding-right="0.191cm" fo:padding-top="0cm" fo:padding-bottom="0cm" fo:border="none"/>
    </style:style>
    <style:style style:name="Table20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7" style:family="table-cell">
      <style:table-cell-properties fo:padding-left="0.191cm" fo:padding-right="0.191cm" fo:padding-top="0cm" fo:padding-bottom="0cm" fo:border="none"/>
    </style:style>
    <style:style style:name="Table20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8" style:family="table-cell">
      <style:table-cell-properties fo:padding-left="0.191cm" fo:padding-right="0.191cm" fo:padding-top="0cm" fo:padding-bottom="0cm" fo:border="none"/>
    </style:style>
    <style:style style:name="Table20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19" style:family="table-cell">
      <style:table-cell-properties fo:padding-left="0.191cm" fo:padding-right="0.191cm" fo:padding-top="0cm" fo:padding-bottom="0cm" fo:border="none"/>
    </style:style>
    <style:style style:name="Table20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20" style:family="table-cell">
      <style:table-cell-properties fo:padding-left="0.191cm" fo:padding-right="0.191cm" fo:padding-top="0cm" fo:padding-bottom="0cm" fo:border="none"/>
    </style:style>
    <style:style style:name="Table20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21" style:family="table-cell">
      <style:table-cell-properties fo:padding-left="0.191cm" fo:padding-right="0.191cm" fo:padding-top="0cm" fo:padding-bottom="0cm" fo:border="none"/>
    </style:style>
    <style:style style:name="Table20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22" style:family="table-cell">
      <style:table-cell-properties fo:padding-left="0.191cm" fo:padding-right="0.191cm" fo:padding-top="0cm" fo:padding-bottom="0cm" fo:border="none"/>
    </style:style>
    <style:style style:name="Table20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A23" style:family="table-cell">
      <style:table-cell-properties fo:padding-left="0.191cm" fo:padding-right="0.191cm" fo:padding-top="0cm" fo:padding-bottom="0cm" fo:border="none"/>
    </style:style>
    <style:style style:name="Table20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0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4" style:family="table">
      <style:table-properties style:width="24.13cm" fo:margin-left="-0.191cm" fo:margin-top="0cm" fo:margin-bottom="0cm" table:align="left" style:writing-mode="page"/>
    </style:style>
    <style:style style:name="Table24.A" style:family="table-column">
      <style:table-column-properties style:column-width="16.623cm"/>
    </style:style>
    <style:style style:name="Table24.B" style:family="table-column">
      <style:table-column-properties style:column-width="7.507cm"/>
    </style:style>
    <style:style style:name="Table24.1" style:family="table-row">
      <style:table-row-properties style:min-row-height="14.446cm" fo:keep-together="auto"/>
    </style:style>
    <style:style style:name="Table24.A1" style:family="table-cell">
      <style:table-cell-properties fo:padding-left="0.191cm" fo:padding-right="0.191cm" fo:padding-top="0cm" fo:padding-bottom="0cm" fo:border="none"/>
    </style:style>
    <style:style style:name="Table22" style:family="table">
      <style:table-properties style:width="16.224cm" fo:margin-left="0.009cm" fo:margin-top="0cm" fo:margin-bottom="0cm" table:align="left" style:writing-mode="page"/>
    </style:style>
    <style:style style:name="Table22.A" style:family="table-column">
      <style:table-column-properties style:column-width="2.318cm"/>
    </style:style>
    <style:style style:name="Table22.B" style:family="table-column">
      <style:table-column-properties style:column-width="2.316cm"/>
    </style:style>
    <style:style style:name="Table22.C" style:family="table-column">
      <style:table-column-properties style:column-width="2.32cm"/>
    </style:style>
    <style:style style:name="Table22.1" style:family="table-row">
      <style:table-row-properties style:row-height="1.524cm" fo:keep-together="auto"/>
    </style:style>
    <style:style style:name="Table22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22.2" style:family="table-row">
      <style:table-row-properties style:row-height="1.016cm" fo:keep-together="auto"/>
    </style:style>
    <style:style style:name="Table22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22.3" style:family="table-row">
      <style:table-row-properties style:row-height="2.794cm" fo:keep-together="auto"/>
    </style:style>
    <style:style style:name="Table22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22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2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3" style:family="table">
      <style:table-properties style:width="7.128cm" fo:margin-left="0cm" fo:margin-top="0cm" fo:margin-bottom="0cm" table:align="left" style:writing-mode="page"/>
    </style:style>
    <style:style style:name="Table23.A" style:family="table-column">
      <style:table-column-properties style:column-width="0.464cm"/>
    </style:style>
    <style:style style:name="Table23.B" style:family="table-column">
      <style:table-column-properties style:column-width="2.043cm"/>
    </style:style>
    <style:style style:name="Table23.C" style:family="table-column">
      <style:table-column-properties style:column-width="4.621cm"/>
    </style:style>
    <style:style style:name="Table23.1" style:family="table-row">
      <style:table-row-properties style:min-row-height="0.707cm" fo:keep-together="auto"/>
    </style:style>
    <style:style style:name="Table23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23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23.A2" style:family="table-cell">
      <style:table-cell-properties fo:padding-left="0.191cm" fo:padding-right="0.191cm" fo:padding-top="0cm" fo:padding-bottom="0cm" fo:border="none"/>
    </style:style>
    <style:style style:name="Table23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3" style:family="table-cell">
      <style:table-cell-properties fo:padding-left="0.191cm" fo:padding-right="0.191cm" fo:padding-top="0cm" fo:padding-bottom="0cm" fo:border="none"/>
    </style:style>
    <style:style style:name="Table23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4" style:family="table-cell">
      <style:table-cell-properties fo:padding-left="0.191cm" fo:padding-right="0.191cm" fo:padding-top="0cm" fo:padding-bottom="0cm" fo:border="none"/>
    </style:style>
    <style:style style:name="Table23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5" style:family="table-cell">
      <style:table-cell-properties fo:padding-left="0.191cm" fo:padding-right="0.191cm" fo:padding-top="0cm" fo:padding-bottom="0cm" fo:border="none"/>
    </style:style>
    <style:style style:name="Table23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6" style:family="table-cell">
      <style:table-cell-properties fo:padding-left="0.191cm" fo:padding-right="0.191cm" fo:padding-top="0cm" fo:padding-bottom="0cm" fo:border="none"/>
    </style:style>
    <style:style style:name="Table23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7" style:family="table-cell">
      <style:table-cell-properties fo:padding-left="0.191cm" fo:padding-right="0.191cm" fo:padding-top="0cm" fo:padding-bottom="0cm" fo:border="none"/>
    </style:style>
    <style:style style:name="Table23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8" style:family="table-cell">
      <style:table-cell-properties fo:padding-left="0.191cm" fo:padding-right="0.191cm" fo:padding-top="0cm" fo:padding-bottom="0cm" fo:border="none"/>
    </style:style>
    <style:style style:name="Table23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9" style:family="table-cell">
      <style:table-cell-properties fo:padding-left="0.191cm" fo:padding-right="0.191cm" fo:padding-top="0cm" fo:padding-bottom="0cm" fo:border="none"/>
    </style:style>
    <style:style style:name="Table23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0" style:family="table-cell">
      <style:table-cell-properties fo:padding-left="0.191cm" fo:padding-right="0.191cm" fo:padding-top="0cm" fo:padding-bottom="0cm" fo:border="none"/>
    </style:style>
    <style:style style:name="Table23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1" style:family="table-cell">
      <style:table-cell-properties fo:padding-left="0.191cm" fo:padding-right="0.191cm" fo:padding-top="0cm" fo:padding-bottom="0cm" fo:border="none"/>
    </style:style>
    <style:style style:name="Table23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2" style:family="table-cell">
      <style:table-cell-properties fo:padding-left="0.191cm" fo:padding-right="0.191cm" fo:padding-top="0cm" fo:padding-bottom="0cm" fo:border="none"/>
    </style:style>
    <style:style style:name="Table23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3" style:family="table-cell">
      <style:table-cell-properties fo:padding-left="0.191cm" fo:padding-right="0.191cm" fo:padding-top="0cm" fo:padding-bottom="0cm" fo:border="none"/>
    </style:style>
    <style:style style:name="Table23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4" style:family="table-cell">
      <style:table-cell-properties fo:padding-left="0.191cm" fo:padding-right="0.191cm" fo:padding-top="0cm" fo:padding-bottom="0cm" fo:border="none"/>
    </style:style>
    <style:style style:name="Table23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5" style:family="table-cell">
      <style:table-cell-properties fo:padding-left="0.191cm" fo:padding-right="0.191cm" fo:padding-top="0cm" fo:padding-bottom="0cm" fo:border="none"/>
    </style:style>
    <style:style style:name="Table23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6" style:family="table-cell">
      <style:table-cell-properties fo:padding-left="0.191cm" fo:padding-right="0.191cm" fo:padding-top="0cm" fo:padding-bottom="0cm" fo:border="none"/>
    </style:style>
    <style:style style:name="Table23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7" style:family="table-cell">
      <style:table-cell-properties fo:padding-left="0.191cm" fo:padding-right="0.191cm" fo:padding-top="0cm" fo:padding-bottom="0cm" fo:border="none"/>
    </style:style>
    <style:style style:name="Table23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8" style:family="table-cell">
      <style:table-cell-properties fo:padding-left="0.191cm" fo:padding-right="0.191cm" fo:padding-top="0cm" fo:padding-bottom="0cm" fo:border="none"/>
    </style:style>
    <style:style style:name="Table23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19" style:family="table-cell">
      <style:table-cell-properties fo:padding-left="0.191cm" fo:padding-right="0.191cm" fo:padding-top="0cm" fo:padding-bottom="0cm" fo:border="none"/>
    </style:style>
    <style:style style:name="Table23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20" style:family="table-cell">
      <style:table-cell-properties fo:padding-left="0.191cm" fo:padding-right="0.191cm" fo:padding-top="0cm" fo:padding-bottom="0cm" fo:border="none"/>
    </style:style>
    <style:style style:name="Table23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21" style:family="table-cell">
      <style:table-cell-properties fo:padding-left="0.191cm" fo:padding-right="0.191cm" fo:padding-top="0cm" fo:padding-bottom="0cm" fo:border="none"/>
    </style:style>
    <style:style style:name="Table23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22" style:family="table-cell">
      <style:table-cell-properties fo:padding-left="0.191cm" fo:padding-right="0.191cm" fo:padding-top="0cm" fo:padding-bottom="0cm" fo:border="none"/>
    </style:style>
    <style:style style:name="Table23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A23" style:family="table-cell">
      <style:table-cell-properties fo:padding-left="0.191cm" fo:padding-right="0.191cm" fo:padding-top="0cm" fo:padding-bottom="0cm" fo:border="none"/>
    </style:style>
    <style:style style:name="Table23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3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7" style:family="table">
      <style:table-properties style:width="24.13cm" fo:margin-left="-0.191cm" fo:margin-top="0cm" fo:margin-bottom="0cm" table:align="left" style:writing-mode="page"/>
    </style:style>
    <style:style style:name="Table27.A" style:family="table-column">
      <style:table-column-properties style:column-width="16.623cm"/>
    </style:style>
    <style:style style:name="Table27.B" style:family="table-column">
      <style:table-column-properties style:column-width="7.507cm"/>
    </style:style>
    <style:style style:name="Table27.1" style:family="table-row">
      <style:table-row-properties style:min-row-height="14.446cm" fo:keep-together="auto"/>
    </style:style>
    <style:style style:name="Table27.A1" style:family="table-cell">
      <style:table-cell-properties fo:padding-left="0.191cm" fo:padding-right="0.191cm" fo:padding-top="0cm" fo:padding-bottom="0cm" fo:border="none"/>
    </style:style>
    <style:style style:name="Table25" style:family="table">
      <style:table-properties style:width="16.224cm" fo:margin-left="0.009cm" fo:margin-top="0cm" fo:margin-bottom="0cm" table:align="left" style:writing-mode="page"/>
    </style:style>
    <style:style style:name="Table25.A" style:family="table-column">
      <style:table-column-properties style:column-width="2.318cm"/>
    </style:style>
    <style:style style:name="Table25.B" style:family="table-column">
      <style:table-column-properties style:column-width="2.316cm"/>
    </style:style>
    <style:style style:name="Table25.C" style:family="table-column">
      <style:table-column-properties style:column-width="2.32cm"/>
    </style:style>
    <style:style style:name="Table25.1" style:family="table-row">
      <style:table-row-properties style:row-height="1.524cm" fo:keep-together="auto"/>
    </style:style>
    <style:style style:name="Table25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25.2" style:family="table-row">
      <style:table-row-properties style:row-height="1.016cm" fo:keep-together="auto"/>
    </style:style>
    <style:style style:name="Table25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25.3" style:family="table-row">
      <style:table-row-properties style:row-height="2.794cm" fo:keep-together="auto"/>
    </style:style>
    <style:style style:name="Table25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25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5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6" style:family="table">
      <style:table-properties style:width="7.128cm" fo:margin-left="0cm" fo:margin-top="0cm" fo:margin-bottom="0cm" table:align="left" style:writing-mode="page"/>
    </style:style>
    <style:style style:name="Table26.A" style:family="table-column">
      <style:table-column-properties style:column-width="0.464cm"/>
    </style:style>
    <style:style style:name="Table26.B" style:family="table-column">
      <style:table-column-properties style:column-width="2.043cm"/>
    </style:style>
    <style:style style:name="Table26.C" style:family="table-column">
      <style:table-column-properties style:column-width="4.621cm"/>
    </style:style>
    <style:style style:name="Table26.1" style:family="table-row">
      <style:table-row-properties style:min-row-height="0.707cm" fo:keep-together="auto"/>
    </style:style>
    <style:style style:name="Table26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26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26.A2" style:family="table-cell">
      <style:table-cell-properties fo:padding-left="0.191cm" fo:padding-right="0.191cm" fo:padding-top="0cm" fo:padding-bottom="0cm" fo:border="none"/>
    </style:style>
    <style:style style:name="Table26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3" style:family="table-cell">
      <style:table-cell-properties fo:padding-left="0.191cm" fo:padding-right="0.191cm" fo:padding-top="0cm" fo:padding-bottom="0cm" fo:border="none"/>
    </style:style>
    <style:style style:name="Table26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4" style:family="table-cell">
      <style:table-cell-properties fo:padding-left="0.191cm" fo:padding-right="0.191cm" fo:padding-top="0cm" fo:padding-bottom="0cm" fo:border="none"/>
    </style:style>
    <style:style style:name="Table26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5" style:family="table-cell">
      <style:table-cell-properties fo:padding-left="0.191cm" fo:padding-right="0.191cm" fo:padding-top="0cm" fo:padding-bottom="0cm" fo:border="none"/>
    </style:style>
    <style:style style:name="Table26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6" style:family="table-cell">
      <style:table-cell-properties fo:padding-left="0.191cm" fo:padding-right="0.191cm" fo:padding-top="0cm" fo:padding-bottom="0cm" fo:border="none"/>
    </style:style>
    <style:style style:name="Table26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7" style:family="table-cell">
      <style:table-cell-properties fo:padding-left="0.191cm" fo:padding-right="0.191cm" fo:padding-top="0cm" fo:padding-bottom="0cm" fo:border="none"/>
    </style:style>
    <style:style style:name="Table26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8" style:family="table-cell">
      <style:table-cell-properties fo:padding-left="0.191cm" fo:padding-right="0.191cm" fo:padding-top="0cm" fo:padding-bottom="0cm" fo:border="none"/>
    </style:style>
    <style:style style:name="Table26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9" style:family="table-cell">
      <style:table-cell-properties fo:padding-left="0.191cm" fo:padding-right="0.191cm" fo:padding-top="0cm" fo:padding-bottom="0cm" fo:border="none"/>
    </style:style>
    <style:style style:name="Table26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0" style:family="table-cell">
      <style:table-cell-properties fo:padding-left="0.191cm" fo:padding-right="0.191cm" fo:padding-top="0cm" fo:padding-bottom="0cm" fo:border="none"/>
    </style:style>
    <style:style style:name="Table26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1" style:family="table-cell">
      <style:table-cell-properties fo:padding-left="0.191cm" fo:padding-right="0.191cm" fo:padding-top="0cm" fo:padding-bottom="0cm" fo:border="none"/>
    </style:style>
    <style:style style:name="Table26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2" style:family="table-cell">
      <style:table-cell-properties fo:padding-left="0.191cm" fo:padding-right="0.191cm" fo:padding-top="0cm" fo:padding-bottom="0cm" fo:border="none"/>
    </style:style>
    <style:style style:name="Table26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3" style:family="table-cell">
      <style:table-cell-properties fo:padding-left="0.191cm" fo:padding-right="0.191cm" fo:padding-top="0cm" fo:padding-bottom="0cm" fo:border="none"/>
    </style:style>
    <style:style style:name="Table26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4" style:family="table-cell">
      <style:table-cell-properties fo:padding-left="0.191cm" fo:padding-right="0.191cm" fo:padding-top="0cm" fo:padding-bottom="0cm" fo:border="none"/>
    </style:style>
    <style:style style:name="Table26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5" style:family="table-cell">
      <style:table-cell-properties fo:padding-left="0.191cm" fo:padding-right="0.191cm" fo:padding-top="0cm" fo:padding-bottom="0cm" fo:border="none"/>
    </style:style>
    <style:style style:name="Table26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6" style:family="table-cell">
      <style:table-cell-properties fo:padding-left="0.191cm" fo:padding-right="0.191cm" fo:padding-top="0cm" fo:padding-bottom="0cm" fo:border="none"/>
    </style:style>
    <style:style style:name="Table26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7" style:family="table-cell">
      <style:table-cell-properties fo:padding-left="0.191cm" fo:padding-right="0.191cm" fo:padding-top="0cm" fo:padding-bottom="0cm" fo:border="none"/>
    </style:style>
    <style:style style:name="Table26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8" style:family="table-cell">
      <style:table-cell-properties fo:padding-left="0.191cm" fo:padding-right="0.191cm" fo:padding-top="0cm" fo:padding-bottom="0cm" fo:border="none"/>
    </style:style>
    <style:style style:name="Table26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19" style:family="table-cell">
      <style:table-cell-properties fo:padding-left="0.191cm" fo:padding-right="0.191cm" fo:padding-top="0cm" fo:padding-bottom="0cm" fo:border="none"/>
    </style:style>
    <style:style style:name="Table26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20" style:family="table-cell">
      <style:table-cell-properties fo:padding-left="0.191cm" fo:padding-right="0.191cm" fo:padding-top="0cm" fo:padding-bottom="0cm" fo:border="none"/>
    </style:style>
    <style:style style:name="Table26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21" style:family="table-cell">
      <style:table-cell-properties fo:padding-left="0.191cm" fo:padding-right="0.191cm" fo:padding-top="0cm" fo:padding-bottom="0cm" fo:border="none"/>
    </style:style>
    <style:style style:name="Table26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22" style:family="table-cell">
      <style:table-cell-properties fo:padding-left="0.191cm" fo:padding-right="0.191cm" fo:padding-top="0cm" fo:padding-bottom="0cm" fo:border="none"/>
    </style:style>
    <style:style style:name="Table26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A23" style:family="table-cell">
      <style:table-cell-properties fo:padding-left="0.191cm" fo:padding-right="0.191cm" fo:padding-top="0cm" fo:padding-bottom="0cm" fo:border="none"/>
    </style:style>
    <style:style style:name="Table26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6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0" style:family="table">
      <style:table-properties style:width="24.13cm" fo:margin-left="-0.191cm" fo:margin-top="0cm" fo:margin-bottom="0cm" table:align="left" style:writing-mode="page"/>
    </style:style>
    <style:style style:name="Table30.A" style:family="table-column">
      <style:table-column-properties style:column-width="16.623cm"/>
    </style:style>
    <style:style style:name="Table30.B" style:family="table-column">
      <style:table-column-properties style:column-width="7.507cm"/>
    </style:style>
    <style:style style:name="Table30.1" style:family="table-row">
      <style:table-row-properties style:min-row-height="14.446cm" fo:keep-together="auto"/>
    </style:style>
    <style:style style:name="Table30.A1" style:family="table-cell">
      <style:table-cell-properties fo:padding-left="0.191cm" fo:padding-right="0.191cm" fo:padding-top="0cm" fo:padding-bottom="0cm" fo:border="none"/>
    </style:style>
    <style:style style:name="Table28" style:family="table">
      <style:table-properties style:width="16.224cm" fo:margin-left="0.009cm" fo:margin-top="0cm" fo:margin-bottom="0cm" table:align="left" style:writing-mode="page"/>
    </style:style>
    <style:style style:name="Table28.A" style:family="table-column">
      <style:table-column-properties style:column-width="2.318cm"/>
    </style:style>
    <style:style style:name="Table28.B" style:family="table-column">
      <style:table-column-properties style:column-width="2.316cm"/>
    </style:style>
    <style:style style:name="Table28.C" style:family="table-column">
      <style:table-column-properties style:column-width="2.32cm"/>
    </style:style>
    <style:style style:name="Table28.1" style:family="table-row">
      <style:table-row-properties style:row-height="1.524cm" fo:keep-together="auto"/>
    </style:style>
    <style:style style:name="Table28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28.2" style:family="table-row">
      <style:table-row-properties style:row-height="1.016cm" fo:keep-together="auto"/>
    </style:style>
    <style:style style:name="Table28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28.3" style:family="table-row">
      <style:table-row-properties style:row-height="2.794cm" fo:keep-together="auto"/>
    </style:style>
    <style:style style:name="Table28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28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8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29" style:family="table">
      <style:table-properties style:width="7.128cm" fo:margin-left="0cm" fo:margin-top="0cm" fo:margin-bottom="0cm" table:align="left" style:writing-mode="page"/>
    </style:style>
    <style:style style:name="Table29.A" style:family="table-column">
      <style:table-column-properties style:column-width="0.464cm"/>
    </style:style>
    <style:style style:name="Table29.B" style:family="table-column">
      <style:table-column-properties style:column-width="2.043cm"/>
    </style:style>
    <style:style style:name="Table29.C" style:family="table-column">
      <style:table-column-properties style:column-width="4.621cm"/>
    </style:style>
    <style:style style:name="Table29.1" style:family="table-row">
      <style:table-row-properties style:min-row-height="0.707cm" fo:keep-together="auto"/>
    </style:style>
    <style:style style:name="Table29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29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29.A2" style:family="table-cell">
      <style:table-cell-properties fo:padding-left="0.191cm" fo:padding-right="0.191cm" fo:padding-top="0cm" fo:padding-bottom="0cm" fo:border="none"/>
    </style:style>
    <style:style style:name="Table29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3" style:family="table-cell">
      <style:table-cell-properties fo:padding-left="0.191cm" fo:padding-right="0.191cm" fo:padding-top="0cm" fo:padding-bottom="0cm" fo:border="none"/>
    </style:style>
    <style:style style:name="Table29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4" style:family="table-cell">
      <style:table-cell-properties fo:padding-left="0.191cm" fo:padding-right="0.191cm" fo:padding-top="0cm" fo:padding-bottom="0cm" fo:border="none"/>
    </style:style>
    <style:style style:name="Table29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5" style:family="table-cell">
      <style:table-cell-properties fo:padding-left="0.191cm" fo:padding-right="0.191cm" fo:padding-top="0cm" fo:padding-bottom="0cm" fo:border="none"/>
    </style:style>
    <style:style style:name="Table29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6" style:family="table-cell">
      <style:table-cell-properties fo:padding-left="0.191cm" fo:padding-right="0.191cm" fo:padding-top="0cm" fo:padding-bottom="0cm" fo:border="none"/>
    </style:style>
    <style:style style:name="Table29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7" style:family="table-cell">
      <style:table-cell-properties fo:padding-left="0.191cm" fo:padding-right="0.191cm" fo:padding-top="0cm" fo:padding-bottom="0cm" fo:border="none"/>
    </style:style>
    <style:style style:name="Table29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8" style:family="table-cell">
      <style:table-cell-properties fo:padding-left="0.191cm" fo:padding-right="0.191cm" fo:padding-top="0cm" fo:padding-bottom="0cm" fo:border="none"/>
    </style:style>
    <style:style style:name="Table29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9" style:family="table-cell">
      <style:table-cell-properties fo:padding-left="0.191cm" fo:padding-right="0.191cm" fo:padding-top="0cm" fo:padding-bottom="0cm" fo:border="none"/>
    </style:style>
    <style:style style:name="Table29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0" style:family="table-cell">
      <style:table-cell-properties fo:padding-left="0.191cm" fo:padding-right="0.191cm" fo:padding-top="0cm" fo:padding-bottom="0cm" fo:border="none"/>
    </style:style>
    <style:style style:name="Table29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1" style:family="table-cell">
      <style:table-cell-properties fo:padding-left="0.191cm" fo:padding-right="0.191cm" fo:padding-top="0cm" fo:padding-bottom="0cm" fo:border="none"/>
    </style:style>
    <style:style style:name="Table29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2" style:family="table-cell">
      <style:table-cell-properties fo:padding-left="0.191cm" fo:padding-right="0.191cm" fo:padding-top="0cm" fo:padding-bottom="0cm" fo:border="none"/>
    </style:style>
    <style:style style:name="Table29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3" style:family="table-cell">
      <style:table-cell-properties fo:padding-left="0.191cm" fo:padding-right="0.191cm" fo:padding-top="0cm" fo:padding-bottom="0cm" fo:border="none"/>
    </style:style>
    <style:style style:name="Table29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4" style:family="table-cell">
      <style:table-cell-properties fo:padding-left="0.191cm" fo:padding-right="0.191cm" fo:padding-top="0cm" fo:padding-bottom="0cm" fo:border="none"/>
    </style:style>
    <style:style style:name="Table29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5" style:family="table-cell">
      <style:table-cell-properties fo:padding-left="0.191cm" fo:padding-right="0.191cm" fo:padding-top="0cm" fo:padding-bottom="0cm" fo:border="none"/>
    </style:style>
    <style:style style:name="Table29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6" style:family="table-cell">
      <style:table-cell-properties fo:padding-left="0.191cm" fo:padding-right="0.191cm" fo:padding-top="0cm" fo:padding-bottom="0cm" fo:border="none"/>
    </style:style>
    <style:style style:name="Table29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7" style:family="table-cell">
      <style:table-cell-properties fo:padding-left="0.191cm" fo:padding-right="0.191cm" fo:padding-top="0cm" fo:padding-bottom="0cm" fo:border="none"/>
    </style:style>
    <style:style style:name="Table29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8" style:family="table-cell">
      <style:table-cell-properties fo:padding-left="0.191cm" fo:padding-right="0.191cm" fo:padding-top="0cm" fo:padding-bottom="0cm" fo:border="none"/>
    </style:style>
    <style:style style:name="Table29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19" style:family="table-cell">
      <style:table-cell-properties fo:padding-left="0.191cm" fo:padding-right="0.191cm" fo:padding-top="0cm" fo:padding-bottom="0cm" fo:border="none"/>
    </style:style>
    <style:style style:name="Table29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20" style:family="table-cell">
      <style:table-cell-properties fo:padding-left="0.191cm" fo:padding-right="0.191cm" fo:padding-top="0cm" fo:padding-bottom="0cm" fo:border="none"/>
    </style:style>
    <style:style style:name="Table29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21" style:family="table-cell">
      <style:table-cell-properties fo:padding-left="0.191cm" fo:padding-right="0.191cm" fo:padding-top="0cm" fo:padding-bottom="0cm" fo:border="none"/>
    </style:style>
    <style:style style:name="Table29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22" style:family="table-cell">
      <style:table-cell-properties fo:padding-left="0.191cm" fo:padding-right="0.191cm" fo:padding-top="0cm" fo:padding-bottom="0cm" fo:border="none"/>
    </style:style>
    <style:style style:name="Table29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A23" style:family="table-cell">
      <style:table-cell-properties fo:padding-left="0.191cm" fo:padding-right="0.191cm" fo:padding-top="0cm" fo:padding-bottom="0cm" fo:border="none"/>
    </style:style>
    <style:style style:name="Table29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29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3" style:family="table">
      <style:table-properties style:width="24.13cm" fo:margin-left="-0.191cm" fo:margin-top="0cm" fo:margin-bottom="0cm" table:align="left" style:writing-mode="page"/>
    </style:style>
    <style:style style:name="Table33.A" style:family="table-column">
      <style:table-column-properties style:column-width="16.623cm"/>
    </style:style>
    <style:style style:name="Table33.B" style:family="table-column">
      <style:table-column-properties style:column-width="7.507cm"/>
    </style:style>
    <style:style style:name="Table33.1" style:family="table-row">
      <style:table-row-properties style:min-row-height="14.446cm" fo:keep-together="auto"/>
    </style:style>
    <style:style style:name="Table33.A1" style:family="table-cell">
      <style:table-cell-properties fo:padding-left="0.191cm" fo:padding-right="0.191cm" fo:padding-top="0cm" fo:padding-bottom="0cm" fo:border="none"/>
    </style:style>
    <style:style style:name="Table31" style:family="table">
      <style:table-properties style:width="16.224cm" fo:margin-left="0.009cm" fo:margin-top="0cm" fo:margin-bottom="0cm" table:align="left" style:writing-mode="page"/>
    </style:style>
    <style:style style:name="Table31.A" style:family="table-column">
      <style:table-column-properties style:column-width="2.318cm"/>
    </style:style>
    <style:style style:name="Table31.B" style:family="table-column">
      <style:table-column-properties style:column-width="2.316cm"/>
    </style:style>
    <style:style style:name="Table31.C" style:family="table-column">
      <style:table-column-properties style:column-width="2.32cm"/>
    </style:style>
    <style:style style:name="Table31.1" style:family="table-row">
      <style:table-row-properties style:row-height="1.524cm" fo:keep-together="auto"/>
    </style:style>
    <style:style style:name="Table31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31.2" style:family="table-row">
      <style:table-row-properties style:row-height="1.016cm" fo:keep-together="auto"/>
    </style:style>
    <style:style style:name="Table31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31.3" style:family="table-row">
      <style:table-row-properties style:row-height="2.794cm" fo:keep-together="auto"/>
    </style:style>
    <style:style style:name="Table31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31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1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2" style:family="table">
      <style:table-properties style:width="7.128cm" fo:margin-left="0cm" fo:margin-top="0cm" fo:margin-bottom="0cm" table:align="left" style:writing-mode="page"/>
    </style:style>
    <style:style style:name="Table32.A" style:family="table-column">
      <style:table-column-properties style:column-width="0.464cm"/>
    </style:style>
    <style:style style:name="Table32.B" style:family="table-column">
      <style:table-column-properties style:column-width="2.043cm"/>
    </style:style>
    <style:style style:name="Table32.C" style:family="table-column">
      <style:table-column-properties style:column-width="4.621cm"/>
    </style:style>
    <style:style style:name="Table32.1" style:family="table-row">
      <style:table-row-properties style:min-row-height="0.707cm" fo:keep-together="auto"/>
    </style:style>
    <style:style style:name="Table32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32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32.A2" style:family="table-cell">
      <style:table-cell-properties fo:padding-left="0.191cm" fo:padding-right="0.191cm" fo:padding-top="0cm" fo:padding-bottom="0cm" fo:border="none"/>
    </style:style>
    <style:style style:name="Table32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3" style:family="table-cell">
      <style:table-cell-properties fo:padding-left="0.191cm" fo:padding-right="0.191cm" fo:padding-top="0cm" fo:padding-bottom="0cm" fo:border="none"/>
    </style:style>
    <style:style style:name="Table32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4" style:family="table-cell">
      <style:table-cell-properties fo:padding-left="0.191cm" fo:padding-right="0.191cm" fo:padding-top="0cm" fo:padding-bottom="0cm" fo:border="none"/>
    </style:style>
    <style:style style:name="Table32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5" style:family="table-cell">
      <style:table-cell-properties fo:padding-left="0.191cm" fo:padding-right="0.191cm" fo:padding-top="0cm" fo:padding-bottom="0cm" fo:border="none"/>
    </style:style>
    <style:style style:name="Table32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6" style:family="table-cell">
      <style:table-cell-properties fo:padding-left="0.191cm" fo:padding-right="0.191cm" fo:padding-top="0cm" fo:padding-bottom="0cm" fo:border="none"/>
    </style:style>
    <style:style style:name="Table32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7" style:family="table-cell">
      <style:table-cell-properties fo:padding-left="0.191cm" fo:padding-right="0.191cm" fo:padding-top="0cm" fo:padding-bottom="0cm" fo:border="none"/>
    </style:style>
    <style:style style:name="Table32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8" style:family="table-cell">
      <style:table-cell-properties fo:padding-left="0.191cm" fo:padding-right="0.191cm" fo:padding-top="0cm" fo:padding-bottom="0cm" fo:border="none"/>
    </style:style>
    <style:style style:name="Table32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9" style:family="table-cell">
      <style:table-cell-properties fo:padding-left="0.191cm" fo:padding-right="0.191cm" fo:padding-top="0cm" fo:padding-bottom="0cm" fo:border="none"/>
    </style:style>
    <style:style style:name="Table32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0" style:family="table-cell">
      <style:table-cell-properties fo:padding-left="0.191cm" fo:padding-right="0.191cm" fo:padding-top="0cm" fo:padding-bottom="0cm" fo:border="none"/>
    </style:style>
    <style:style style:name="Table32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1" style:family="table-cell">
      <style:table-cell-properties fo:padding-left="0.191cm" fo:padding-right="0.191cm" fo:padding-top="0cm" fo:padding-bottom="0cm" fo:border="none"/>
    </style:style>
    <style:style style:name="Table32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2" style:family="table-cell">
      <style:table-cell-properties fo:padding-left="0.191cm" fo:padding-right="0.191cm" fo:padding-top="0cm" fo:padding-bottom="0cm" fo:border="none"/>
    </style:style>
    <style:style style:name="Table32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3" style:family="table-cell">
      <style:table-cell-properties fo:padding-left="0.191cm" fo:padding-right="0.191cm" fo:padding-top="0cm" fo:padding-bottom="0cm" fo:border="none"/>
    </style:style>
    <style:style style:name="Table32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4" style:family="table-cell">
      <style:table-cell-properties fo:padding-left="0.191cm" fo:padding-right="0.191cm" fo:padding-top="0cm" fo:padding-bottom="0cm" fo:border="none"/>
    </style:style>
    <style:style style:name="Table32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5" style:family="table-cell">
      <style:table-cell-properties fo:padding-left="0.191cm" fo:padding-right="0.191cm" fo:padding-top="0cm" fo:padding-bottom="0cm" fo:border="none"/>
    </style:style>
    <style:style style:name="Table32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6" style:family="table-cell">
      <style:table-cell-properties fo:padding-left="0.191cm" fo:padding-right="0.191cm" fo:padding-top="0cm" fo:padding-bottom="0cm" fo:border="none"/>
    </style:style>
    <style:style style:name="Table32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7" style:family="table-cell">
      <style:table-cell-properties fo:padding-left="0.191cm" fo:padding-right="0.191cm" fo:padding-top="0cm" fo:padding-bottom="0cm" fo:border="none"/>
    </style:style>
    <style:style style:name="Table32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8" style:family="table-cell">
      <style:table-cell-properties fo:padding-left="0.191cm" fo:padding-right="0.191cm" fo:padding-top="0cm" fo:padding-bottom="0cm" fo:border="none"/>
    </style:style>
    <style:style style:name="Table32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19" style:family="table-cell">
      <style:table-cell-properties fo:padding-left="0.191cm" fo:padding-right="0.191cm" fo:padding-top="0cm" fo:padding-bottom="0cm" fo:border="none"/>
    </style:style>
    <style:style style:name="Table32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20" style:family="table-cell">
      <style:table-cell-properties fo:padding-left="0.191cm" fo:padding-right="0.191cm" fo:padding-top="0cm" fo:padding-bottom="0cm" fo:border="none"/>
    </style:style>
    <style:style style:name="Table32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21" style:family="table-cell">
      <style:table-cell-properties fo:padding-left="0.191cm" fo:padding-right="0.191cm" fo:padding-top="0cm" fo:padding-bottom="0cm" fo:border="none"/>
    </style:style>
    <style:style style:name="Table32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22" style:family="table-cell">
      <style:table-cell-properties fo:padding-left="0.191cm" fo:padding-right="0.191cm" fo:padding-top="0cm" fo:padding-bottom="0cm" fo:border="none"/>
    </style:style>
    <style:style style:name="Table32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A23" style:family="table-cell">
      <style:table-cell-properties fo:padding-left="0.191cm" fo:padding-right="0.191cm" fo:padding-top="0cm" fo:padding-bottom="0cm" fo:border="none"/>
    </style:style>
    <style:style style:name="Table32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2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6" style:family="table">
      <style:table-properties style:width="24.511cm" fo:margin-left="-0.191cm" fo:margin-top="0cm" fo:margin-bottom="0cm" table:align="left" style:writing-mode="page"/>
    </style:style>
    <style:style style:name="Table36.A" style:family="table-column">
      <style:table-column-properties style:column-width="16.623cm"/>
    </style:style>
    <style:style style:name="Table36.B" style:family="table-column">
      <style:table-column-properties style:column-width="7.888cm"/>
    </style:style>
    <style:style style:name="Table36.1" style:family="table-row">
      <style:table-row-properties style:min-row-height="14.446cm" fo:keep-together="auto"/>
    </style:style>
    <style:style style:name="Table36.A1" style:family="table-cell">
      <style:table-cell-properties fo:padding-left="0.191cm" fo:padding-right="0.191cm" fo:padding-top="0cm" fo:padding-bottom="0cm" fo:border="none"/>
    </style:style>
    <style:style style:name="Table34" style:family="table">
      <style:table-properties style:width="16.224cm" fo:margin-left="0.009cm" fo:margin-top="0cm" fo:margin-bottom="0cm" table:align="left" style:writing-mode="page"/>
    </style:style>
    <style:style style:name="Table34.A" style:family="table-column">
      <style:table-column-properties style:column-width="2.318cm"/>
    </style:style>
    <style:style style:name="Table34.B" style:family="table-column">
      <style:table-column-properties style:column-width="2.316cm"/>
    </style:style>
    <style:style style:name="Table34.C" style:family="table-column">
      <style:table-column-properties style:column-width="2.32cm"/>
    </style:style>
    <style:style style:name="Table34.1" style:family="table-row">
      <style:table-row-properties style:row-height="1.397cm" fo:keep-together="auto"/>
    </style:style>
    <style:style style:name="Table34.A1" style:family="table-cell">
      <style:table-cell-properties style:vertical-align="middle" fo:background-color="#ffffff" fo:padding-left="0.191cm" fo:padding-right="0.191cm" fo:padding-top="0cm" fo:padding-bottom="0cm" fo:border="0.5pt solid #c6d9f1">
        <style:background-image/>
      </style:table-cell-properties>
    </style:style>
    <style:style style:name="Table34.2" style:family="table-row">
      <style:table-row-properties style:row-height="1.016cm" fo:keep-together="auto"/>
    </style:style>
    <style:style style:name="Table34.A2" style:family="table-cell">
      <style:table-cell-properties style:vertical-align="middle" fo:background-color="#365f91" fo:padding-left="0.191cm" fo:padding-right="0.191cm" fo:padding-top="0cm" fo:padding-bottom="0cm" fo:border="0.5pt solid #c6d9f1">
        <style:background-image/>
      </style:table-cell-properties>
    </style:style>
    <style:style style:name="Table34.3" style:family="table-row">
      <style:table-row-properties style:row-height="2.362cm" fo:keep-together="auto"/>
    </style:style>
    <style:style style:name="Table34.A3" style:family="table-cell">
      <style:table-cell-properties style:vertical-align="middle" fo:background-color="#dbe5f1" fo:padding-left="0.191cm" fo:padding-right="0.191cm" fo:padding-top="0cm" fo:padding-bottom="0cm" fo:border="0.5pt solid #c6d9f1">
        <style:background-image/>
      </style:table-cell-properties>
    </style:style>
    <style:style style:name="Table34.B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C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D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E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F3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B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C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D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E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F4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B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C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D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E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F5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B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C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D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E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F6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B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C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D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E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F7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B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C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D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E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4.F8" style:family="table-cell">
      <style:table-cell-properties style:vertical-align="middle" fo:padding-left="0.191cm" fo:padding-right="0.191cm" fo:padding-top="0cm" fo:padding-bottom="0cm" fo:border="0.5pt solid #c6d9f1"/>
    </style:style>
    <style:style style:name="Table35" style:family="table">
      <style:table-properties style:width="7.498cm" fo:margin-left="0cm" fo:margin-top="0cm" fo:margin-bottom="0cm" table:align="left" style:writing-mode="page"/>
    </style:style>
    <style:style style:name="Table35.A" style:family="table-column">
      <style:table-column-properties style:column-width="0.471cm"/>
    </style:style>
    <style:style style:name="Table35.B" style:family="table-column">
      <style:table-column-properties style:column-width="2.115cm"/>
    </style:style>
    <style:style style:name="Table35.C" style:family="table-column">
      <style:table-column-properties style:column-width="4.912cm"/>
    </style:style>
    <style:style style:name="Table35.1" style:family="table-row">
      <style:table-row-properties style:min-row-height="0.707cm" fo:keep-together="auto"/>
    </style:style>
    <style:style style:name="Table35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le35.B1" style:family="table-cell">
      <style:table-cell-properties style:vertical-align="middle" fo:background-color="#365f91" fo:padding-left="0.191cm" fo:padding-right="0.191cm" fo:padding-top="0cm" fo:padding-bottom="0cm" fo:border-left="none" fo:border-right="none" fo:border-top="none" fo:border-bottom="0.5pt solid #dbe5f1">
        <style:background-image/>
      </style:table-cell-properties>
    </style:style>
    <style:style style:name="Table35.A2" style:family="table-cell">
      <style:table-cell-properties fo:padding-left="0.191cm" fo:padding-right="0.191cm" fo:padding-top="0cm" fo:padding-bottom="0cm" fo:border="none"/>
    </style:style>
    <style:style style:name="Table35.B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3" style:family="table-cell">
      <style:table-cell-properties fo:padding-left="0.191cm" fo:padding-right="0.191cm" fo:padding-top="0cm" fo:padding-bottom="0cm" fo:border="none"/>
    </style:style>
    <style:style style:name="Table35.B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4" style:family="table-cell">
      <style:table-cell-properties fo:padding-left="0.191cm" fo:padding-right="0.191cm" fo:padding-top="0cm" fo:padding-bottom="0cm" fo:border="none"/>
    </style:style>
    <style:style style:name="Table35.B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5" style:family="table-cell">
      <style:table-cell-properties fo:padding-left="0.191cm" fo:padding-right="0.191cm" fo:padding-top="0cm" fo:padding-bottom="0cm" fo:border="none"/>
    </style:style>
    <style:style style:name="Table35.B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6" style:family="table-cell">
      <style:table-cell-properties fo:padding-left="0.191cm" fo:padding-right="0.191cm" fo:padding-top="0cm" fo:padding-bottom="0cm" fo:border="none"/>
    </style:style>
    <style:style style:name="Table35.B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7" style:family="table-cell">
      <style:table-cell-properties fo:padding-left="0.191cm" fo:padding-right="0.191cm" fo:padding-top="0cm" fo:padding-bottom="0cm" fo:border="none"/>
    </style:style>
    <style:style style:name="Table35.B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8" style:family="table-cell">
      <style:table-cell-properties fo:padding-left="0.191cm" fo:padding-right="0.191cm" fo:padding-top="0cm" fo:padding-bottom="0cm" fo:border="none"/>
    </style:style>
    <style:style style:name="Table35.B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9" style:family="table-cell">
      <style:table-cell-properties fo:padding-left="0.191cm" fo:padding-right="0.191cm" fo:padding-top="0cm" fo:padding-bottom="0cm" fo:border="none"/>
    </style:style>
    <style:style style:name="Table35.B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0" style:family="table-cell">
      <style:table-cell-properties fo:padding-left="0.191cm" fo:padding-right="0.191cm" fo:padding-top="0cm" fo:padding-bottom="0cm" fo:border="none"/>
    </style:style>
    <style:style style:name="Table35.B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1" style:family="table-cell">
      <style:table-cell-properties fo:padding-left="0.191cm" fo:padding-right="0.191cm" fo:padding-top="0cm" fo:padding-bottom="0cm" fo:border="none"/>
    </style:style>
    <style:style style:name="Table35.B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2" style:family="table-cell">
      <style:table-cell-properties fo:padding-left="0.191cm" fo:padding-right="0.191cm" fo:padding-top="0cm" fo:padding-bottom="0cm" fo:border="none"/>
    </style:style>
    <style:style style:name="Table35.B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3" style:family="table-cell">
      <style:table-cell-properties fo:padding-left="0.191cm" fo:padding-right="0.191cm" fo:padding-top="0cm" fo:padding-bottom="0cm" fo:border="none"/>
    </style:style>
    <style:style style:name="Table35.B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4" style:family="table-cell">
      <style:table-cell-properties fo:padding-left="0.191cm" fo:padding-right="0.191cm" fo:padding-top="0cm" fo:padding-bottom="0cm" fo:border="none"/>
    </style:style>
    <style:style style:name="Table35.B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4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5" style:family="table-cell">
      <style:table-cell-properties fo:padding-left="0.191cm" fo:padding-right="0.191cm" fo:padding-top="0cm" fo:padding-bottom="0cm" fo:border="none"/>
    </style:style>
    <style:style style:name="Table35.B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5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6" style:family="table-cell">
      <style:table-cell-properties fo:padding-left="0.191cm" fo:padding-right="0.191cm" fo:padding-top="0cm" fo:padding-bottom="0cm" fo:border="none"/>
    </style:style>
    <style:style style:name="Table35.B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6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7" style:family="table-cell">
      <style:table-cell-properties fo:padding-left="0.191cm" fo:padding-right="0.191cm" fo:padding-top="0cm" fo:padding-bottom="0cm" fo:border="none"/>
    </style:style>
    <style:style style:name="Table35.B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7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8" style:family="table-cell">
      <style:table-cell-properties fo:padding-left="0.191cm" fo:padding-right="0.191cm" fo:padding-top="0cm" fo:padding-bottom="0cm" fo:border="none"/>
    </style:style>
    <style:style style:name="Table35.B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8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19" style:family="table-cell">
      <style:table-cell-properties fo:padding-left="0.191cm" fo:padding-right="0.191cm" fo:padding-top="0cm" fo:padding-bottom="0cm" fo:border="none"/>
    </style:style>
    <style:style style:name="Table35.B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19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20" style:family="table-cell">
      <style:table-cell-properties fo:padding-left="0.191cm" fo:padding-right="0.191cm" fo:padding-top="0cm" fo:padding-bottom="0cm" fo:border="none"/>
    </style:style>
    <style:style style:name="Table35.B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20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21" style:family="table-cell">
      <style:table-cell-properties fo:padding-left="0.191cm" fo:padding-right="0.191cm" fo:padding-top="0cm" fo:padding-bottom="0cm" fo:border="none"/>
    </style:style>
    <style:style style:name="Table35.B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21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22" style:family="table-cell">
      <style:table-cell-properties fo:padding-left="0.191cm" fo:padding-right="0.191cm" fo:padding-top="0cm" fo:padding-bottom="0cm" fo:border="none"/>
    </style:style>
    <style:style style:name="Table35.B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22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A23" style:family="table-cell">
      <style:table-cell-properties fo:padding-left="0.191cm" fo:padding-right="0.191cm" fo:padding-top="0cm" fo:padding-bottom="0cm" fo:border="none"/>
    </style:style>
    <style:style style:name="Table35.B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Table35.C23" style:family="table-cell">
      <style:table-cell-properties style:vertical-align="middle" fo:padding-left="0.191cm" fo:padding-right="0.191cm" fo:padding-top="0cm" fo:padding-bottom="0cm" fo:border-left="none" fo:border-right="none" fo:border-top="0.5pt solid #dbe5f1" fo:border-bottom="0.5pt solid #dbe5f1"/>
    </style:style>
    <style:style style:name="P1" style:family="paragraph" style:parent-style-name="Standard">
      <style:paragraph-properties fo:margin-top="0cm" fo:margin-bottom="0cm" style:contextual-spacing="false" fo:line-height="100%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fo:font-size="2pt" style:font-size-asian="2pt" style:font-name-complex="Times New Roman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fo:color="#ffffff" loext:opacity="100%" style:font-name="Verdana" fo:font-size="14pt" fo:font-weight="bold" style:font-size-asian="14pt" style:font-weight-asian="bold" style:font-name-complex="Verdana1" style:font-size-complex="14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style:font-name="Verdana" style:font-name-complex="Verdana1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fo:color="#0070c0" loext:opacity="100%" style:font-name="Verdana" style:font-name-complex="Verdana1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fo:color="#0070c0" loext:opacity="100%" style:font-name="Verdana" fo:font-size="10pt" fo:font-weight="bold" style:font-size-asian="10pt" style:font-weight-asian="bold" style:font-name-complex="Verdana1" style:font-size-complex="10pt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fo:color="#0070c0" loext:opacity="100%" style:font-name="Verdana" fo:font-size="10pt" style:font-size-asian="10pt" style:font-name-complex="Verdana1" style:font-size-complex="10pt"/>
    </style:style>
    <style:style style:name="P9" style:family="paragraph" style:parent-style-name="Standard">
      <style:paragraph-properties fo:margin-top="0cm" fo:margin-bottom="0cm" style:contextual-spacing="false" fo:line-height="100%"/>
      <style:text-properties style:font-name-complex="Times New Roman"/>
    </style:style>
    <style:style style:name="P10" style:family="paragraph" style:parent-style-name="Standard">
      <style:text-properties fo:font-size="1pt" style:font-size-asian="1pt" style:font-name-complex="Times New Roman"/>
    </style:style>
    <style:style style:name="P11" style:family="paragraph" style:parent-style-name="Standard">
      <style:paragraph-properties fo:margin-top="0cm" fo:margin-bottom="0cm" style:contextual-spacing="false" fo:line-height="100%"/>
      <style:text-properties style:font-name="Century Gothic" fo:font-size="10pt" fo:font-weight="bold" style:font-size-asian="10pt" style:font-weight-asian="bold" style:font-name-complex="Verdana1" style:font-size-complex="12pt"/>
    </style:style>
    <style:style style:name="P12" style:family="paragraph" style:parent-style-name="Standard">
      <style:paragraph-properties fo:margin-top="0cm" fo:margin-bottom="0cm" style:contextual-spacing="false" fo:line-height="100%"/>
      <style:text-properties style:font-name="Century Gothic" fo:font-size="10pt" style:font-size-asian="10pt" style:font-name-complex="Verdana1" style:font-size-complex="12pt"/>
    </style:style>
    <style:style style:name="T1" style:family="text">
      <style:text-properties fo:color="#365f91" loext:opacity="100%" style:font-name="Century Gothic" fo:font-size="16pt" fo:font-weight="bold" style:font-size-asian="16pt" style:font-weight-asian="bold" style:font-family-complex="'Century Gothic'" style:font-family-generic-complex="system" style:font-pitch-complex="variable" style:font-size-complex="16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T2" style:family="text">
      <style:text-properties fo:color="#365f91" loext:opacity="100%" style:font-name="Century Gothic" fo:font-size="26pt" fo:font-weight="bold" style:font-size-asian="26pt" style:font-weight-asian="bold" style:font-family-complex="'Century Gothic'" style:font-family-generic-complex="system" style:font-pitch-complex="variable" style:font-size-complex="26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T3" style:family="text">
      <style:text-properties fo:color="#ffffff" loext:opacity="100%" style:font-name="Century Gothic" fo:font-size="16pt" fo:font-weight="bold" style:font-size-asian="16pt" style:font-weight-asian="bold" style:font-family-complex="'Century Gothic'" style:font-family-generic-complex="system" style:font-pitch-complex="variable" style:font-size-complex="16pt" style:font-weight-complex="bold"/>
    </style:style>
    <style:style style:name="T4" style:family="text">
      <style:text-properties fo:color="#0070c0" loext:opacity="100%" fo:font-size="20pt" fo:font-weight="bold" style:font-size-asian="20pt" style:font-weight-asian="bold" style:font-name-complex="Times New Roman" style:font-size-complex="20pt" style:font-weight-complex="bold"/>
    </style:style>
    <style:style style:name="T5" style:family="text">
      <style:text-properties fo:font-size="2pt" style:font-size-asian="2pt" style:font-name-complex="Times New Roman"/>
    </style:style>
    <style:style style:name="T6" style:family="text">
      <style:text-properties fo:color="#ffffff" loext:opacity="100%" style:font-name="Verdana" fo:font-size="14pt" fo:font-weight="bold" style:font-size-asian="14pt" style:font-weight-asian="bold" style:font-name-complex="Verdana1" style:font-size-complex="14pt" style:font-weight-complex="bold"/>
    </style:style>
    <style:style style:name="T7" style:family="text">
      <style:text-properties fo:color="#ffffff" loext:opacity="100%" style:font-name="Century Gothic" fo:font-size="14pt" fo:font-weight="bold" style:font-size-asian="14pt" style:font-weight-asian="bold" style:font-name-complex="Verdana1" style:font-size-complex="14pt" style:font-weight-complex="bold"/>
    </style:style>
    <style:style style:name="T8" style:family="text">
      <style:text-properties style:font-name="Verdana" style:font-name-complex="Verdana1"/>
    </style:style>
    <style:style style:name="T9" style:family="text">
      <style:text-properties style:font-name="Century Gothic" fo:font-size="10pt" fo:font-weight="bold" style:font-size-asian="10pt" style:font-weight-asian="bold" style:font-name-complex="Verdana1" style:font-size-complex="12pt"/>
    </style:style>
    <style:style style:name="T10" style:family="text">
      <style:text-properties style:font-name="Century Gothic" fo:font-size="10pt" style:font-size-asian="10pt" style:font-name-complex="Verdana1" style:font-size-complex="12pt"/>
    </style:style>
    <style:style style:name="T11" style:family="text">
      <style:text-properties fo:color="#0070c0" loext:opacity="100%" style:font-name="Verdana" style:font-name-complex="Verdana1"/>
    </style:style>
    <style:style style:name="T12" style:family="text">
      <style:text-properties fo:color="#0070c0" loext:opacity="100%" style:font-name="Verdana" fo:font-size="10pt" fo:font-weight="bold" style:font-size-asian="10pt" style:font-weight-asian="bold" style:font-name-complex="Verdana1" style:font-size-complex="10pt"/>
    </style:style>
    <style:style style:name="T13" style:family="text">
      <style:text-properties fo:color="#0070c0" loext:opacity="100%" style:font-name="Verdana" fo:font-size="10pt" style:font-size-asian="10pt" style:font-name-complex="Verdana1" style:font-size-complex="10pt"/>
    </style:style>
    <style:style style:name="T14" style:family="text">
      <style:text-properties style:font-name-complex="Times New Roman"/>
    </style:style>
    <style:style style:name="T15" style:family="text">
      <style:text-properties fo:font-size="1pt" style:font-size-asian="1pt" style:font-name-complex="Times New Rom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able:table table:name="Table1" table:style-name="Table1">
              <table:table-column table:style-name="Table1.A"/>
              <table:table-column table:style-name="Table1.B"/>
              <table:table-column table:style-name="Table1.C"/>
              <table:table-column table:style-name="Table1.B"/>
              <table:table-column table:style-name="Table1.C"/>
              <table:table-column table:style-name="Table1.B"/>
              <table:table-column table:style-name="Table1.C"/>
              <table:table-row table:style-name="Table1.1">
                <table:table-cell table:style-name="Table1.A1" table:number-columns-spanned="7" office:value-type="string">
                  <text:p text:style-name="P1" loext:marker-style-name="T1"><text:span text:style-name="T2">JANUARY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1.2">
                <table:table-cell table:style-name="Table1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1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1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1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1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1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1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1.3">
                <table:table-cell table:style-name="Table1.A3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.B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1.C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.D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1.E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.F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1.A3" office:value-type="string">
                  <text:p text:style-name="P2" loext:marker-style-name="T4"><text:span text:style-name="T4">1</text:span><text:span text:style-name="T4"/></text:p>
                </table:table-cell>
              </table:table-row>
              <table:table-row table:style-name="Table1.3">
                <table:table-cell table:style-name="Table1.A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.B4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1.C4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.D4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1.E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1.F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1.A3" office:value-type="string">
                  <text:p text:style-name="P2" loext:marker-style-name="T4"><text:span text:style-name="T4">8</text:span><text:span text:style-name="T4"/></text:p>
                </table:table-cell>
              </table:table-row>
              <table:table-row table:style-name="Table1.3">
                <table:table-cell table:style-name="Table1.A3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1.B5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1.C5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1.D5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1.E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1.F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1.A3" office:value-type="string">
                  <text:p text:style-name="P2" loext:marker-style-name="T4"><text:span text:style-name="T4">15</text:span><text:span text:style-name="T4"/></text:p>
                </table:table-cell>
              </table:table-row>
              <table:table-row table:style-name="Table1.3">
                <table:table-cell table:style-name="Table1.A3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1.B6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1.C6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1.D6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1.E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1.F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1.A3" office:value-type="string">
                  <text:p text:style-name="P2" loext:marker-style-name="T4"><text:span text:style-name="T4">22</text:span><text:span text:style-name="T4"/></text:p>
                </table:table-cell>
              </table:table-row>
              <table:table-row table:style-name="Table1.3">
                <table:table-cell table:style-name="Table1.A3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1.B7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1.C7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1.D7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.E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1.F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.A3" office:value-type="string">
                  <text:p text:style-name="P2" loext:marker-style-name="T4"><text:span text:style-name="T4">29</text:span><text:span text:style-name="T4"/></text:p>
                </table:table-cell>
              </table:table-row>
              <table:table-row table:style-name="Table1.3">
                <table:table-cell table:style-name="Table1.A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.B8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1.C8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1.D8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.E8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1.F8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.A3" office:value-type="string">
                  <text:p text:style-name="P2" loext:marker-style-name="T4"><text:span text:style-name="T4">5</text:span><text:span text:style-name="T4"/></text:p>
                </table:table-cell>
              </table:table-row>
            </table:table>
            <text:p text:style-name="P3" loext:marker-style-name="T5"/>
          </table:table-cell>
          <table:table-cell table:style-name="Table3.A1" office:value-type="string">
            <table:table table:name="Table2" table:style-name="Table2">
              <table:table-column table:style-name="Table2.A"/>
              <table:table-column table:style-name="Table2.B"/>
              <table:table-column table:style-name="Table2.C"/>
              <table:table-row table:style-name="Table2.1">
                <table:table-cell table:style-name="Table2.A1" office:value-type="string">
                  <text:p text:style-name="P4" loext:marker-style-name="T6"/>
                </table:table-cell>
                <table:table-cell table:style-name="Table2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2.1">
                <table:table-cell table:style-name="Table2.A2" office:value-type="string">
                  <text:p text:style-name="P5" loext:marker-style-name="T8"/>
                </table:table-cell>
                <table:table-cell table:style-name="Table2.B2" office:value-type="string">
                  <text:p text:style-name="P1" loext:marker-style-name="T9"><text:span text:style-name="T9">Jan 01</text:span><text:span text:style-name="T9"/></text:p>
                </table:table-cell>
                <table:table-cell table:style-name="Table2.C2" office:value-type="string">
                  <text:p text:style-name="P1" loext:marker-style-name="T10"><text:span text:style-name="T10">New Year's Day</text:span><text:span text:style-name="T10"/></text:p>
                </table:table-cell>
              </table:table-row>
              <table:table-row table:style-name="Table2.1">
                <table:table-cell table:style-name="Table2.A3" office:value-type="string">
                  <text:p text:style-name="P5" loext:marker-style-name="T8"/>
                </table:table-cell>
                <table:table-cell table:style-name="Table2.B3" office:value-type="string">
                  <text:p text:style-name="P1" loext:marker-style-name="T9"><text:span text:style-name="T9">Jan 17</text:span><text:span text:style-name="T9"/></text:p>
                </table:table-cell>
                <table:table-cell table:style-name="Table2.C3" office:value-type="string">
                  <text:p text:style-name="P1" loext:marker-style-name="T10"><text:span text:style-name="T10">M L King Day</text:span><text:span text:style-name="T10"/></text:p>
                </table:table-cell>
              </table:table-row>
              <table:table-row table:style-name="Table2.1">
                <table:table-cell table:style-name="Table2.A4" office:value-type="string">
                  <text:p text:style-name="P6" loext:marker-style-name="T11"/>
                </table:table-cell>
                <table:table-cell table:style-name="Table2.B4" office:value-type="string">
                  <text:p text:style-name="P7" loext:marker-style-name="T12"/>
                </table:table-cell>
                <table:table-cell table:style-name="Table2.C4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5" office:value-type="string">
                  <text:p text:style-name="P6" loext:marker-style-name="T11"/>
                </table:table-cell>
                <table:table-cell table:style-name="Table2.B5" office:value-type="string">
                  <text:p text:style-name="P7" loext:marker-style-name="T12"/>
                </table:table-cell>
                <table:table-cell table:style-name="Table2.C5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6" office:value-type="string">
                  <text:p text:style-name="P6" loext:marker-style-name="T11"/>
                </table:table-cell>
                <table:table-cell table:style-name="Table2.B6" office:value-type="string">
                  <text:p text:style-name="P7" loext:marker-style-name="T12"/>
                </table:table-cell>
                <table:table-cell table:style-name="Table2.C6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7" office:value-type="string">
                  <text:p text:style-name="P6" loext:marker-style-name="T11"/>
                </table:table-cell>
                <table:table-cell table:style-name="Table2.B7" office:value-type="string">
                  <text:p text:style-name="P7" loext:marker-style-name="T12"/>
                </table:table-cell>
                <table:table-cell table:style-name="Table2.C7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8" office:value-type="string">
                  <text:p text:style-name="P6" loext:marker-style-name="T11"/>
                </table:table-cell>
                <table:table-cell table:style-name="Table2.B8" office:value-type="string">
                  <text:p text:style-name="P7" loext:marker-style-name="T12"/>
                </table:table-cell>
                <table:table-cell table:style-name="Table2.C8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9" office:value-type="string">
                  <text:p text:style-name="P6" loext:marker-style-name="T11"/>
                </table:table-cell>
                <table:table-cell table:style-name="Table2.B9" office:value-type="string">
                  <text:p text:style-name="P7" loext:marker-style-name="T12"/>
                </table:table-cell>
                <table:table-cell table:style-name="Table2.C9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0" office:value-type="string">
                  <text:p text:style-name="P6" loext:marker-style-name="T11"/>
                </table:table-cell>
                <table:table-cell table:style-name="Table2.B10" office:value-type="string">
                  <text:p text:style-name="P7" loext:marker-style-name="T12"/>
                </table:table-cell>
                <table:table-cell table:style-name="Table2.C10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1" office:value-type="string">
                  <text:p text:style-name="P6" loext:marker-style-name="T11"/>
                </table:table-cell>
                <table:table-cell table:style-name="Table2.B11" office:value-type="string">
                  <text:p text:style-name="P7" loext:marker-style-name="T12"/>
                </table:table-cell>
                <table:table-cell table:style-name="Table2.C11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2" office:value-type="string">
                  <text:p text:style-name="P6" loext:marker-style-name="T11"/>
                </table:table-cell>
                <table:table-cell table:style-name="Table2.B12" office:value-type="string">
                  <text:p text:style-name="P7" loext:marker-style-name="T12"/>
                </table:table-cell>
                <table:table-cell table:style-name="Table2.C12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3" office:value-type="string">
                  <text:p text:style-name="P6" loext:marker-style-name="T11"/>
                </table:table-cell>
                <table:table-cell table:style-name="Table2.B13" office:value-type="string">
                  <text:p text:style-name="P7" loext:marker-style-name="T12"/>
                </table:table-cell>
                <table:table-cell table:style-name="Table2.C13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4" office:value-type="string">
                  <text:p text:style-name="P6" loext:marker-style-name="T11"/>
                </table:table-cell>
                <table:table-cell table:style-name="Table2.B14" office:value-type="string">
                  <text:p text:style-name="P7" loext:marker-style-name="T12"/>
                </table:table-cell>
                <table:table-cell table:style-name="Table2.C14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5" office:value-type="string">
                  <text:p text:style-name="P6" loext:marker-style-name="T11"/>
                </table:table-cell>
                <table:table-cell table:style-name="Table2.B15" office:value-type="string">
                  <text:p text:style-name="P7" loext:marker-style-name="T12"/>
                </table:table-cell>
                <table:table-cell table:style-name="Table2.C15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6" office:value-type="string">
                  <text:p text:style-name="P6" loext:marker-style-name="T11"/>
                </table:table-cell>
                <table:table-cell table:style-name="Table2.B16" office:value-type="string">
                  <text:p text:style-name="P7" loext:marker-style-name="T12"/>
                </table:table-cell>
                <table:table-cell table:style-name="Table2.C16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7" office:value-type="string">
                  <text:p text:style-name="P6" loext:marker-style-name="T11"/>
                </table:table-cell>
                <table:table-cell table:style-name="Table2.B17" office:value-type="string">
                  <text:p text:style-name="P7" loext:marker-style-name="T12"/>
                </table:table-cell>
                <table:table-cell table:style-name="Table2.C17" office:value-type="string">
                  <text:p text:style-name="P8" loext:marker-style-name="T13"><text:bookmark text:name="_GoBack"/></text:p>
                </table:table-cell>
              </table:table-row>
              <table:table-row table:style-name="Table2.1">
                <table:table-cell table:style-name="Table2.A18" office:value-type="string">
                  <text:p text:style-name="P6" loext:marker-style-name="T11"/>
                </table:table-cell>
                <table:table-cell table:style-name="Table2.B18" office:value-type="string">
                  <text:p text:style-name="P7" loext:marker-style-name="T12"/>
                </table:table-cell>
                <table:table-cell table:style-name="Table2.C18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19" office:value-type="string">
                  <text:p text:style-name="P6" loext:marker-style-name="T11"/>
                </table:table-cell>
                <table:table-cell table:style-name="Table2.B19" office:value-type="string">
                  <text:p text:style-name="P7" loext:marker-style-name="T12"/>
                </table:table-cell>
                <table:table-cell table:style-name="Table2.C19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20" office:value-type="string">
                  <text:p text:style-name="P6" loext:marker-style-name="T11"/>
                </table:table-cell>
                <table:table-cell table:style-name="Table2.B20" office:value-type="string">
                  <text:p text:style-name="P7" loext:marker-style-name="T12"/>
                </table:table-cell>
                <table:table-cell table:style-name="Table2.C20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21" office:value-type="string">
                  <text:p text:style-name="P6" loext:marker-style-name="T11"/>
                </table:table-cell>
                <table:table-cell table:style-name="Table2.B21" office:value-type="string">
                  <text:p text:style-name="P7" loext:marker-style-name="T12"/>
                </table:table-cell>
                <table:table-cell table:style-name="Table2.C21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22" office:value-type="string">
                  <text:p text:style-name="P6" loext:marker-style-name="T11"/>
                </table:table-cell>
                <table:table-cell table:style-name="Table2.B22" office:value-type="string">
                  <text:p text:style-name="P7" loext:marker-style-name="T12"/>
                </table:table-cell>
                <table:table-cell table:style-name="Table2.C22" office:value-type="string">
                  <text:p text:style-name="P8" loext:marker-style-name="T13"/>
                </table:table-cell>
              </table:table-row>
              <table:table-row table:style-name="Table2.1">
                <table:table-cell table:style-name="Table2.A23" office:value-type="string">
                  <text:p text:style-name="P6" loext:marker-style-name="T11"/>
                </table:table-cell>
                <table:table-cell table:style-name="Table2.B23" office:value-type="string">
                  <text:p text:style-name="P7" loext:marker-style-name="T12"/>
                </table:table-cell>
                <table:table-cell table:style-name="Table2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6" table:style-name="Table6">
        <table:table-column table:style-name="Table6.A"/>
        <table:table-column table:style-name="Table6.B"/>
        <text:soft-page-break/>
        <table:table-row table:style-name="Table6.1">
          <table:table-cell table:style-name="Table6.A1" office:value-type="string">
            <table:table table:name="Table4" table:style-name="Table4">
              <table:table-column table:style-name="Table4.A"/>
              <table:table-column table:style-name="Table4.B"/>
              <table:table-column table:style-name="Table4.C"/>
              <table:table-column table:style-name="Table4.B"/>
              <table:table-column table:style-name="Table4.C"/>
              <table:table-column table:style-name="Table4.B"/>
              <table:table-column table:style-name="Table4.C"/>
              <table:table-row table:style-name="Table4.1">
                <table:table-cell table:style-name="Table4.A1" table:number-columns-spanned="7" office:value-type="string">
                  <text:p text:style-name="P1" loext:marker-style-name="T1"><text:span text:style-name="T2">FEBRUARY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4.2">
                <table:table-cell table:style-name="Table4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4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4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4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4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4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4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4.3">
                <table:table-cell table:style-name="Table4.A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4.B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4.C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4.D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4.E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4.F3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4.A3" office:value-type="string">
                  <text:p text:style-name="P2" loext:marker-style-name="T4"><text:span text:style-name="T4">5</text:span><text:span text:style-name="T4"/></text:p>
                </table:table-cell>
              </table:table-row>
              <table:table-row table:style-name="Table4.3">
                <table:table-cell table:style-name="Table4.A3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4.B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4.C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4.D4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4.E4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4.F4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4.A3" office:value-type="string">
                  <text:p text:style-name="P2" loext:marker-style-name="T4"><text:span text:style-name="T4">12</text:span><text:span text:style-name="T4"/></text:p>
                </table:table-cell>
              </table:table-row>
              <table:table-row table:style-name="Table4.3">
                <table:table-cell table:style-name="Table4.A3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4.B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4.C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4.D5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4.E5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4.F5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4.A3" office:value-type="string">
                  <text:p text:style-name="P2" loext:marker-style-name="T4"><text:span text:style-name="T4">19</text:span><text:span text:style-name="T4"/></text:p>
                </table:table-cell>
              </table:table-row>
              <table:table-row table:style-name="Table4.3">
                <table:table-cell table:style-name="Table4.A3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4.B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4.C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4.D6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4.E6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4.F6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4.A3" office:value-type="string">
                  <text:p text:style-name="P2" loext:marker-style-name="T4"><text:span text:style-name="T4">26</text:span><text:span text:style-name="T4"/></text:p>
                </table:table-cell>
              </table:table-row>
              <table:table-row table:style-name="Table4.3">
                <table:table-cell table:style-name="Table4.A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4.B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4.C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4.D7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4.E7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4.F7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4.A3" office:value-type="string">
                  <text:p text:style-name="P2" loext:marker-style-name="T4"><text:span text:style-name="T4">4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6.A1" office:value-type="string">
            <table:table table:name="Table5" table:style-name="Table5">
              <table:table-column table:style-name="Table5.A"/>
              <table:table-column table:style-name="Table5.B"/>
              <table:table-column table:style-name="Table5.C"/>
              <table:table-row table:style-name="Table5.1">
                <table:table-cell table:style-name="Table5.A1" office:value-type="string">
                  <text:p text:style-name="P4" loext:marker-style-name="T6"/>
                </table:table-cell>
                <table:table-cell table:style-name="Table5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5.1">
                <table:table-cell table:style-name="Table5.A2" office:value-type="string">
                  <text:p text:style-name="P5" loext:marker-style-name="T8"/>
                </table:table-cell>
                <table:table-cell table:style-name="Table5.B2" office:value-type="string">
                  <text:p text:style-name="P1" loext:marker-style-name="T9"><text:span text:style-name="T9">Feb 21</text:span><text:span text:style-name="T9"/></text:p>
                </table:table-cell>
                <table:table-cell table:style-name="Table5.C2" office:value-type="string">
                  <text:p text:style-name="P1" loext:marker-style-name="T10"><text:span text:style-name="T10">Presidents' Day</text:span><text:span text:style-name="T10"/></text:p>
                </table:table-cell>
              </table:table-row>
              <table:table-row table:style-name="Table5.1">
                <table:table-cell table:style-name="Table5.A3" office:value-type="string">
                  <text:p text:style-name="P5" loext:marker-style-name="T8"/>
                </table:table-cell>
                <table:table-cell table:style-name="Table5.B3" office:value-type="string">
                  <text:p text:style-name="P11" loext:marker-style-name="T9"/>
                </table:table-cell>
                <table:table-cell table:style-name="Table5.C3" office:value-type="string">
                  <text:p text:style-name="P12" loext:marker-style-name="T10"/>
                </table:table-cell>
              </table:table-row>
              <table:table-row table:style-name="Table5.1">
                <table:table-cell table:style-name="Table5.A4" office:value-type="string">
                  <text:p text:style-name="P6" loext:marker-style-name="T11"/>
                </table:table-cell>
                <table:table-cell table:style-name="Table5.B4" office:value-type="string">
                  <text:p text:style-name="P7" loext:marker-style-name="T12"/>
                </table:table-cell>
                <table:table-cell table:style-name="Table5.C4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5" office:value-type="string">
                  <text:p text:style-name="P6" loext:marker-style-name="T11"/>
                </table:table-cell>
                <table:table-cell table:style-name="Table5.B5" office:value-type="string">
                  <text:p text:style-name="P7" loext:marker-style-name="T12"/>
                </table:table-cell>
                <table:table-cell table:style-name="Table5.C5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6" office:value-type="string">
                  <text:p text:style-name="P6" loext:marker-style-name="T11"/>
                </table:table-cell>
                <table:table-cell table:style-name="Table5.B6" office:value-type="string">
                  <text:p text:style-name="P7" loext:marker-style-name="T12"/>
                </table:table-cell>
                <table:table-cell table:style-name="Table5.C6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7" office:value-type="string">
                  <text:p text:style-name="P6" loext:marker-style-name="T11"/>
                </table:table-cell>
                <table:table-cell table:style-name="Table5.B7" office:value-type="string">
                  <text:p text:style-name="P7" loext:marker-style-name="T12"/>
                </table:table-cell>
                <table:table-cell table:style-name="Table5.C7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8" office:value-type="string">
                  <text:p text:style-name="P6" loext:marker-style-name="T11"/>
                </table:table-cell>
                <table:table-cell table:style-name="Table5.B8" office:value-type="string">
                  <text:p text:style-name="P7" loext:marker-style-name="T12"/>
                </table:table-cell>
                <table:table-cell table:style-name="Table5.C8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9" office:value-type="string">
                  <text:p text:style-name="P6" loext:marker-style-name="T11"/>
                </table:table-cell>
                <table:table-cell table:style-name="Table5.B9" office:value-type="string">
                  <text:p text:style-name="P7" loext:marker-style-name="T12"/>
                </table:table-cell>
                <table:table-cell table:style-name="Table5.C9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0" office:value-type="string">
                  <text:p text:style-name="P6" loext:marker-style-name="T11"/>
                </table:table-cell>
                <table:table-cell table:style-name="Table5.B10" office:value-type="string">
                  <text:p text:style-name="P7" loext:marker-style-name="T12"/>
                </table:table-cell>
                <table:table-cell table:style-name="Table5.C10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1" office:value-type="string">
                  <text:p text:style-name="P6" loext:marker-style-name="T11"/>
                </table:table-cell>
                <table:table-cell table:style-name="Table5.B11" office:value-type="string">
                  <text:p text:style-name="P7" loext:marker-style-name="T12"/>
                </table:table-cell>
                <table:table-cell table:style-name="Table5.C11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2" office:value-type="string">
                  <text:p text:style-name="P6" loext:marker-style-name="T11"/>
                </table:table-cell>
                <table:table-cell table:style-name="Table5.B12" office:value-type="string">
                  <text:p text:style-name="P7" loext:marker-style-name="T12"/>
                </table:table-cell>
                <table:table-cell table:style-name="Table5.C12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3" office:value-type="string">
                  <text:p text:style-name="P6" loext:marker-style-name="T11"/>
                </table:table-cell>
                <table:table-cell table:style-name="Table5.B13" office:value-type="string">
                  <text:p text:style-name="P7" loext:marker-style-name="T12"><text:bookmark text:name="_GoBack Copy 1"/></text:p>
                </table:table-cell>
                <table:table-cell table:style-name="Table5.C13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4" office:value-type="string">
                  <text:p text:style-name="P6" loext:marker-style-name="T11"/>
                </table:table-cell>
                <table:table-cell table:style-name="Table5.B14" office:value-type="string">
                  <text:p text:style-name="P7" loext:marker-style-name="T12"/>
                </table:table-cell>
                <table:table-cell table:style-name="Table5.C14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5" office:value-type="string">
                  <text:p text:style-name="P6" loext:marker-style-name="T11"/>
                </table:table-cell>
                <table:table-cell table:style-name="Table5.B15" office:value-type="string">
                  <text:p text:style-name="P7" loext:marker-style-name="T12"/>
                </table:table-cell>
                <table:table-cell table:style-name="Table5.C15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6" office:value-type="string">
                  <text:p text:style-name="P6" loext:marker-style-name="T11"/>
                </table:table-cell>
                <table:table-cell table:style-name="Table5.B16" office:value-type="string">
                  <text:p text:style-name="P7" loext:marker-style-name="T12"/>
                </table:table-cell>
                <table:table-cell table:style-name="Table5.C16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7" office:value-type="string">
                  <text:p text:style-name="P6" loext:marker-style-name="T11"/>
                </table:table-cell>
                <table:table-cell table:style-name="Table5.B17" office:value-type="string">
                  <text:p text:style-name="P7" loext:marker-style-name="T12"/>
                </table:table-cell>
                <table:table-cell table:style-name="Table5.C17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8" office:value-type="string">
                  <text:p text:style-name="P6" loext:marker-style-name="T11"/>
                </table:table-cell>
                <table:table-cell table:style-name="Table5.B18" office:value-type="string">
                  <text:p text:style-name="P7" loext:marker-style-name="T12"/>
                </table:table-cell>
                <table:table-cell table:style-name="Table5.C18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19" office:value-type="string">
                  <text:p text:style-name="P6" loext:marker-style-name="T11"/>
                </table:table-cell>
                <table:table-cell table:style-name="Table5.B19" office:value-type="string">
                  <text:p text:style-name="P7" loext:marker-style-name="T12"/>
                </table:table-cell>
                <table:table-cell table:style-name="Table5.C19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20" office:value-type="string">
                  <text:p text:style-name="P6" loext:marker-style-name="T11"/>
                </table:table-cell>
                <table:table-cell table:style-name="Table5.B20" office:value-type="string">
                  <text:p text:style-name="P7" loext:marker-style-name="T12"/>
                </table:table-cell>
                <table:table-cell table:style-name="Table5.C20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21" office:value-type="string">
                  <text:p text:style-name="P6" loext:marker-style-name="T11"/>
                </table:table-cell>
                <table:table-cell table:style-name="Table5.B21" office:value-type="string">
                  <text:p text:style-name="P7" loext:marker-style-name="T12"/>
                </table:table-cell>
                <table:table-cell table:style-name="Table5.C21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22" office:value-type="string">
                  <text:p text:style-name="P6" loext:marker-style-name="T11"/>
                </table:table-cell>
                <table:table-cell table:style-name="Table5.B22" office:value-type="string">
                  <text:p text:style-name="P7" loext:marker-style-name="T12"/>
                </table:table-cell>
                <table:table-cell table:style-name="Table5.C22" office:value-type="string">
                  <text:p text:style-name="P8" loext:marker-style-name="T13"/>
                </table:table-cell>
              </table:table-row>
              <table:table-row table:style-name="Table5.1">
                <table:table-cell table:style-name="Table5.A23" office:value-type="string">
                  <text:p text:style-name="P6" loext:marker-style-name="T11"/>
                </table:table-cell>
                <table:table-cell table:style-name="Table5.B23" office:value-type="string">
                  <text:p text:style-name="P7" loext:marker-style-name="T12"/>
                </table:table-cell>
                <table:table-cell table:style-name="Table5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9" table:style-name="Table9">
        <table:table-column table:style-name="Table9.A"/>
        <table:table-column table:style-name="Table9.B"/>
        <text:soft-page-break/>
        <table:table-row table:style-name="Table9.1">
          <table:table-cell table:style-name="Table9.A1" office:value-type="string">
            <table:table table:name="Table7" table:style-name="Table7">
              <table:table-column table:style-name="Table7.A"/>
              <table:table-column table:style-name="Table7.B"/>
              <table:table-column table:style-name="Table7.C"/>
              <table:table-column table:style-name="Table7.B"/>
              <table:table-column table:style-name="Table7.C"/>
              <table:table-column table:style-name="Table7.B"/>
              <table:table-column table:style-name="Table7.C"/>
              <table:table-row table:style-name="Table7.1">
                <table:table-cell table:style-name="Table7.A1" table:number-columns-spanned="7" office:value-type="string">
                  <text:p text:style-name="P1" loext:marker-style-name="T1"><text:span text:style-name="T2">MARCH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7.2">
                <table:table-cell table:style-name="Table7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7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7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7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7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7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7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7.3">
                <table:table-cell table:style-name="Table7.A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7.B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7.C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7.D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7.E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7.F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7.A3" office:value-type="string">
                  <text:p text:style-name="P2" loext:marker-style-name="T4"><text:span text:style-name="T4">4</text:span><text:span text:style-name="T4"/></text:p>
                </table:table-cell>
              </table:table-row>
              <table:table-row table:style-name="Table7.3">
                <table:table-cell table:style-name="Table7.A3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7.B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7.C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7.D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7.E4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7.F4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7.A3" office:value-type="string">
                  <text:p text:style-name="P2" loext:marker-style-name="T4"><text:span text:style-name="T4">11</text:span><text:span text:style-name="T4"/></text:p>
                </table:table-cell>
              </table:table-row>
              <table:table-row table:style-name="Table7.3">
                <table:table-cell table:style-name="Table7.A3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7.B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7.C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7.D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7.E5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7.F5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7.A3" office:value-type="string">
                  <text:p text:style-name="P2" loext:marker-style-name="T4"><text:span text:style-name="T4">18</text:span><text:span text:style-name="T4"/></text:p>
                </table:table-cell>
              </table:table-row>
              <table:table-row table:style-name="Table7.3">
                <table:table-cell table:style-name="Table7.A3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7.B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7.C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7.D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7.E6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7.F6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7.A3" office:value-type="string">
                  <text:p text:style-name="P2" loext:marker-style-name="T4"><text:span text:style-name="T4">25</text:span><text:span text:style-name="T4"/></text:p>
                </table:table-cell>
              </table:table-row>
              <table:table-row table:style-name="Table7.3">
                <table:table-cell table:style-name="Table7.A3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7.B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7.C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7.D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7.E7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7.F7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7.A3" office:value-type="string">
                  <text:p text:style-name="P2" loext:marker-style-name="T4"><text:span text:style-name="T4">1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9.A1" office:value-type="string">
            <table:table table:name="Table8" table:style-name="Table8">
              <table:table-column table:style-name="Table8.A"/>
              <table:table-column table:style-name="Table8.B"/>
              <table:table-column table:style-name="Table8.C"/>
              <table:table-row table:style-name="Table8.1">
                <table:table-cell table:style-name="Table8.A1" office:value-type="string">
                  <text:p text:style-name="P4" loext:marker-style-name="T6"/>
                </table:table-cell>
                <table:table-cell table:style-name="Table8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8.1">
                <table:table-cell table:style-name="Table8.A2" office:value-type="string">
                  <text:p text:style-name="P5" loext:marker-style-name="T8"/>
                </table:table-cell>
                <table:table-cell table:style-name="Table8.B2" office:value-type="string">
                  <text:p text:style-name="P11" loext:marker-style-name="T9"/>
                </table:table-cell>
                <table:table-cell table:style-name="Table8.C2" office:value-type="string">
                  <text:p text:style-name="P12" loext:marker-style-name="T10"/>
                </table:table-cell>
              </table:table-row>
              <table:table-row table:style-name="Table8.1">
                <table:table-cell table:style-name="Table8.A3" office:value-type="string">
                  <text:p text:style-name="P5" loext:marker-style-name="T8"/>
                </table:table-cell>
                <table:table-cell table:style-name="Table8.B3" office:value-type="string">
                  <text:p text:style-name="P11" loext:marker-style-name="T9"/>
                </table:table-cell>
                <table:table-cell table:style-name="Table8.C3" office:value-type="string">
                  <text:p text:style-name="P12" loext:marker-style-name="T10"/>
                </table:table-cell>
              </table:table-row>
              <table:table-row table:style-name="Table8.1">
                <table:table-cell table:style-name="Table8.A4" office:value-type="string">
                  <text:p text:style-name="P6" loext:marker-style-name="T11"/>
                </table:table-cell>
                <table:table-cell table:style-name="Table8.B4" office:value-type="string">
                  <text:p text:style-name="P7" loext:marker-style-name="T12"/>
                </table:table-cell>
                <table:table-cell table:style-name="Table8.C4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5" office:value-type="string">
                  <text:p text:style-name="P6" loext:marker-style-name="T11"/>
                </table:table-cell>
                <table:table-cell table:style-name="Table8.B5" office:value-type="string">
                  <text:p text:style-name="P7" loext:marker-style-name="T12"/>
                </table:table-cell>
                <table:table-cell table:style-name="Table8.C5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6" office:value-type="string">
                  <text:p text:style-name="P6" loext:marker-style-name="T11"/>
                </table:table-cell>
                <table:table-cell table:style-name="Table8.B6" office:value-type="string">
                  <text:p text:style-name="P7" loext:marker-style-name="T12"/>
                </table:table-cell>
                <table:table-cell table:style-name="Table8.C6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7" office:value-type="string">
                  <text:p text:style-name="P6" loext:marker-style-name="T11"/>
                </table:table-cell>
                <table:table-cell table:style-name="Table8.B7" office:value-type="string">
                  <text:p text:style-name="P7" loext:marker-style-name="T12"/>
                </table:table-cell>
                <table:table-cell table:style-name="Table8.C7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8" office:value-type="string">
                  <text:p text:style-name="P6" loext:marker-style-name="T11"/>
                </table:table-cell>
                <table:table-cell table:style-name="Table8.B8" office:value-type="string">
                  <text:p text:style-name="P7" loext:marker-style-name="T12"/>
                </table:table-cell>
                <table:table-cell table:style-name="Table8.C8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9" office:value-type="string">
                  <text:p text:style-name="P6" loext:marker-style-name="T11"/>
                </table:table-cell>
                <table:table-cell table:style-name="Table8.B9" office:value-type="string">
                  <text:p text:style-name="P7" loext:marker-style-name="T12"/>
                </table:table-cell>
                <table:table-cell table:style-name="Table8.C9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0" office:value-type="string">
                  <text:p text:style-name="P6" loext:marker-style-name="T11"/>
                </table:table-cell>
                <table:table-cell table:style-name="Table8.B10" office:value-type="string">
                  <text:p text:style-name="P7" loext:marker-style-name="T12"/>
                </table:table-cell>
                <table:table-cell table:style-name="Table8.C10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1" office:value-type="string">
                  <text:p text:style-name="P6" loext:marker-style-name="T11"/>
                </table:table-cell>
                <table:table-cell table:style-name="Table8.B11" office:value-type="string">
                  <text:p text:style-name="P7" loext:marker-style-name="T12"/>
                </table:table-cell>
                <table:table-cell table:style-name="Table8.C11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2" office:value-type="string">
                  <text:p text:style-name="P6" loext:marker-style-name="T11"/>
                </table:table-cell>
                <table:table-cell table:style-name="Table8.B12" office:value-type="string">
                  <text:p text:style-name="P7" loext:marker-style-name="T12"/>
                </table:table-cell>
                <table:table-cell table:style-name="Table8.C12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3" office:value-type="string">
                  <text:p text:style-name="P6" loext:marker-style-name="T11"/>
                </table:table-cell>
                <table:table-cell table:style-name="Table8.B13" office:value-type="string">
                  <text:p text:style-name="P7" loext:marker-style-name="T12"><text:bookmark text:name="_GoBack Copy 2"/></text:p>
                </table:table-cell>
                <table:table-cell table:style-name="Table8.C13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4" office:value-type="string">
                  <text:p text:style-name="P6" loext:marker-style-name="T11"/>
                </table:table-cell>
                <table:table-cell table:style-name="Table8.B14" office:value-type="string">
                  <text:p text:style-name="P7" loext:marker-style-name="T12"/>
                </table:table-cell>
                <table:table-cell table:style-name="Table8.C14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5" office:value-type="string">
                  <text:p text:style-name="P6" loext:marker-style-name="T11"/>
                </table:table-cell>
                <table:table-cell table:style-name="Table8.B15" office:value-type="string">
                  <text:p text:style-name="P7" loext:marker-style-name="T12"/>
                </table:table-cell>
                <table:table-cell table:style-name="Table8.C15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6" office:value-type="string">
                  <text:p text:style-name="P6" loext:marker-style-name="T11"/>
                </table:table-cell>
                <table:table-cell table:style-name="Table8.B16" office:value-type="string">
                  <text:p text:style-name="P7" loext:marker-style-name="T12"/>
                </table:table-cell>
                <table:table-cell table:style-name="Table8.C16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7" office:value-type="string">
                  <text:p text:style-name="P6" loext:marker-style-name="T11"/>
                </table:table-cell>
                <table:table-cell table:style-name="Table8.B17" office:value-type="string">
                  <text:p text:style-name="P7" loext:marker-style-name="T12"/>
                </table:table-cell>
                <table:table-cell table:style-name="Table8.C17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8" office:value-type="string">
                  <text:p text:style-name="P6" loext:marker-style-name="T11"/>
                </table:table-cell>
                <table:table-cell table:style-name="Table8.B18" office:value-type="string">
                  <text:p text:style-name="P7" loext:marker-style-name="T12"/>
                </table:table-cell>
                <table:table-cell table:style-name="Table8.C18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19" office:value-type="string">
                  <text:p text:style-name="P6" loext:marker-style-name="T11"/>
                </table:table-cell>
                <table:table-cell table:style-name="Table8.B19" office:value-type="string">
                  <text:p text:style-name="P7" loext:marker-style-name="T12"/>
                </table:table-cell>
                <table:table-cell table:style-name="Table8.C19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20" office:value-type="string">
                  <text:p text:style-name="P6" loext:marker-style-name="T11"/>
                </table:table-cell>
                <table:table-cell table:style-name="Table8.B20" office:value-type="string">
                  <text:p text:style-name="P7" loext:marker-style-name="T12"/>
                </table:table-cell>
                <table:table-cell table:style-name="Table8.C20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21" office:value-type="string">
                  <text:p text:style-name="P6" loext:marker-style-name="T11"/>
                </table:table-cell>
                <table:table-cell table:style-name="Table8.B21" office:value-type="string">
                  <text:p text:style-name="P7" loext:marker-style-name="T12"/>
                </table:table-cell>
                <table:table-cell table:style-name="Table8.C21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22" office:value-type="string">
                  <text:p text:style-name="P6" loext:marker-style-name="T11"/>
                </table:table-cell>
                <table:table-cell table:style-name="Table8.B22" office:value-type="string">
                  <text:p text:style-name="P7" loext:marker-style-name="T12"/>
                </table:table-cell>
                <table:table-cell table:style-name="Table8.C22" office:value-type="string">
                  <text:p text:style-name="P8" loext:marker-style-name="T13"/>
                </table:table-cell>
              </table:table-row>
              <table:table-row table:style-name="Table8.1">
                <table:table-cell table:style-name="Table8.A23" office:value-type="string">
                  <text:p text:style-name="P6" loext:marker-style-name="T11"/>
                </table:table-cell>
                <table:table-cell table:style-name="Table8.B23" office:value-type="string">
                  <text:p text:style-name="P7" loext:marker-style-name="T12"/>
                </table:table-cell>
                <table:table-cell table:style-name="Table8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12" table:style-name="Table12">
        <table:table-column table:style-name="Table12.A"/>
        <table:table-column table:style-name="Table12.B"/>
        <text:soft-page-break/>
        <table:table-row table:style-name="Table12.1">
          <table:table-cell table:style-name="Table12.A1" office:value-type="string">
            <table:table table:name="Table10" table:style-name="Table10">
              <table:table-column table:style-name="Table10.A"/>
              <table:table-column table:style-name="Table10.B"/>
              <table:table-column table:style-name="Table10.C"/>
              <table:table-column table:style-name="Table10.B"/>
              <table:table-column table:style-name="Table10.C"/>
              <table:table-column table:style-name="Table10.B"/>
              <table:table-column table:style-name="Table10.C"/>
              <table:table-row table:style-name="Table10.1">
                <table:table-cell table:style-name="Table10.A1" table:number-columns-spanned="7" office:value-type="string">
                  <text:p text:style-name="P1" loext:marker-style-name="T1"><text:span text:style-name="T2">APRIL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10.2">
                <table:table-cell table:style-name="Table10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10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10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10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10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10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10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10.3">
                <table:table-cell table:style-name="Table10.A3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0.B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10.C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0.D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10.E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0.F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10.A3" office:value-type="string">
                  <text:p text:style-name="P2" loext:marker-style-name="T4"><text:span text:style-name="T4">1</text:span><text:span text:style-name="T4"/></text:p>
                </table:table-cell>
              </table:table-row>
              <table:table-row table:style-name="Table10.3">
                <table:table-cell table:style-name="Table10.A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0.B4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10.C4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0.D4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10.E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10.F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10.A3" office:value-type="string">
                  <text:p text:style-name="P2" loext:marker-style-name="T4"><text:span text:style-name="T4">8</text:span><text:span text:style-name="T4"/></text:p>
                </table:table-cell>
              </table:table-row>
              <table:table-row table:style-name="Table10.3">
                <table:table-cell table:style-name="Table10.A3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10.B5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10.C5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10.D5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10.E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10.F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10.A3" office:value-type="string">
                  <text:p text:style-name="P2" loext:marker-style-name="T4"><text:span text:style-name="T4">15</text:span><text:span text:style-name="T4"/></text:p>
                </table:table-cell>
              </table:table-row>
              <table:table-row table:style-name="Table10.3">
                <table:table-cell table:style-name="Table10.A3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10.B6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10.C6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10.D6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10.E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10.F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10.A3" office:value-type="string">
                  <text:p text:style-name="P2" loext:marker-style-name="T4"><text:span text:style-name="T4">22</text:span><text:span text:style-name="T4"/></text:p>
                </table:table-cell>
              </table:table-row>
              <table:table-row table:style-name="Table10.3">
                <table:table-cell table:style-name="Table10.A3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10.B7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10.C7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10.D7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0.E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10.F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0.A3" office:value-type="string">
                  <text:p text:style-name="P2" loext:marker-style-name="T4"><text:span text:style-name="T4">29</text:span><text:span text:style-name="T4"/></text:p>
                </table:table-cell>
              </table:table-row>
              <table:table-row table:style-name="Table10.3">
                <table:table-cell table:style-name="Table10.A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0.B8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10.C8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0.D8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10.E8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0.F8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10.A3" office:value-type="string">
                  <text:p text:style-name="P2" loext:marker-style-name="T4"><text:span text:style-name="T4">6</text:span><text:span text:style-name="T4"/></text:p>
                </table:table-cell>
              </table:table-row>
            </table:table>
            <text:p text:style-name="P3" loext:marker-style-name="T5"/>
          </table:table-cell>
          <table:table-cell table:style-name="Table12.A1" office:value-type="string">
            <table:table table:name="Table11" table:style-name="Table11">
              <table:table-column table:style-name="Table11.A"/>
              <table:table-column table:style-name="Table11.B"/>
              <table:table-column table:style-name="Table11.C"/>
              <table:table-row table:style-name="Table11.1">
                <table:table-cell table:style-name="Table11.A1" office:value-type="string">
                  <text:p text:style-name="P4" loext:marker-style-name="T6"/>
                </table:table-cell>
                <table:table-cell table:style-name="Table11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11.1">
                <table:table-cell table:style-name="Table11.A2" office:value-type="string">
                  <text:p text:style-name="P5" loext:marker-style-name="T8"/>
                </table:table-cell>
                <table:table-cell table:style-name="Table11.B2" office:value-type="string">
                  <text:p text:style-name="P1" loext:marker-style-name="T9"><text:span text:style-name="T9">Apr 14</text:span><text:span text:style-name="T9"/></text:p>
                </table:table-cell>
                <table:table-cell table:style-name="Table11.C2" office:value-type="string">
                  <text:p text:style-name="P1" loext:marker-style-name="T10"><text:span text:style-name="T10">Good Friday</text:span><text:span text:style-name="T10"/></text:p>
                </table:table-cell>
              </table:table-row>
              <table:table-row table:style-name="Table11.1">
                <table:table-cell table:style-name="Table11.A3" office:value-type="string">
                  <text:p text:style-name="P5" loext:marker-style-name="T8"/>
                </table:table-cell>
                <table:table-cell table:style-name="Table11.B3" office:value-type="string">
                  <text:p text:style-name="P1" loext:marker-style-name="T9"><text:span text:style-name="T9">Apr 16</text:span><text:span text:style-name="T9"/></text:p>
                </table:table-cell>
                <table:table-cell table:style-name="Table11.C3" office:value-type="string">
                  <text:p text:style-name="P1" loext:marker-style-name="T10"><text:span text:style-name="T10">Easter Sunday</text:span><text:span text:style-name="T10"/></text:p>
                </table:table-cell>
              </table:table-row>
              <table:table-row table:style-name="Table11.1">
                <table:table-cell table:style-name="Table11.A4" office:value-type="string">
                  <text:p text:style-name="P6" loext:marker-style-name="T11"/>
                </table:table-cell>
                <table:table-cell table:style-name="Table11.B4" office:value-type="string">
                  <text:p text:style-name="P7" loext:marker-style-name="T12"/>
                </table:table-cell>
                <table:table-cell table:style-name="Table11.C4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5" office:value-type="string">
                  <text:p text:style-name="P6" loext:marker-style-name="T11"/>
                </table:table-cell>
                <table:table-cell table:style-name="Table11.B5" office:value-type="string">
                  <text:p text:style-name="P7" loext:marker-style-name="T12"/>
                </table:table-cell>
                <table:table-cell table:style-name="Table11.C5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6" office:value-type="string">
                  <text:p text:style-name="P6" loext:marker-style-name="T11"/>
                </table:table-cell>
                <table:table-cell table:style-name="Table11.B6" office:value-type="string">
                  <text:p text:style-name="P7" loext:marker-style-name="T12"/>
                </table:table-cell>
                <table:table-cell table:style-name="Table11.C6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7" office:value-type="string">
                  <text:p text:style-name="P6" loext:marker-style-name="T11"/>
                </table:table-cell>
                <table:table-cell table:style-name="Table11.B7" office:value-type="string">
                  <text:p text:style-name="P7" loext:marker-style-name="T12"/>
                </table:table-cell>
                <table:table-cell table:style-name="Table11.C7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8" office:value-type="string">
                  <text:p text:style-name="P6" loext:marker-style-name="T11"/>
                </table:table-cell>
                <table:table-cell table:style-name="Table11.B8" office:value-type="string">
                  <text:p text:style-name="P7" loext:marker-style-name="T12"/>
                </table:table-cell>
                <table:table-cell table:style-name="Table11.C8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9" office:value-type="string">
                  <text:p text:style-name="P6" loext:marker-style-name="T11"/>
                </table:table-cell>
                <table:table-cell table:style-name="Table11.B9" office:value-type="string">
                  <text:p text:style-name="P7" loext:marker-style-name="T12"/>
                </table:table-cell>
                <table:table-cell table:style-name="Table11.C9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0" office:value-type="string">
                  <text:p text:style-name="P6" loext:marker-style-name="T11"/>
                </table:table-cell>
                <table:table-cell table:style-name="Table11.B10" office:value-type="string">
                  <text:p text:style-name="P7" loext:marker-style-name="T12"/>
                </table:table-cell>
                <table:table-cell table:style-name="Table11.C10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1" office:value-type="string">
                  <text:p text:style-name="P6" loext:marker-style-name="T11"/>
                </table:table-cell>
                <table:table-cell table:style-name="Table11.B11" office:value-type="string">
                  <text:p text:style-name="P7" loext:marker-style-name="T12"/>
                </table:table-cell>
                <table:table-cell table:style-name="Table11.C11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2" office:value-type="string">
                  <text:p text:style-name="P6" loext:marker-style-name="T11"/>
                </table:table-cell>
                <table:table-cell table:style-name="Table11.B12" office:value-type="string">
                  <text:p text:style-name="P7" loext:marker-style-name="T12"/>
                </table:table-cell>
                <table:table-cell table:style-name="Table11.C12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3" office:value-type="string">
                  <text:p text:style-name="P6" loext:marker-style-name="T11"/>
                </table:table-cell>
                <table:table-cell table:style-name="Table11.B13" office:value-type="string">
                  <text:p text:style-name="P7" loext:marker-style-name="T12"/>
                </table:table-cell>
                <table:table-cell table:style-name="Table11.C13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4" office:value-type="string">
                  <text:p text:style-name="P6" loext:marker-style-name="T11"/>
                </table:table-cell>
                <table:table-cell table:style-name="Table11.B14" office:value-type="string">
                  <text:p text:style-name="P7" loext:marker-style-name="T12"/>
                </table:table-cell>
                <table:table-cell table:style-name="Table11.C14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5" office:value-type="string">
                  <text:p text:style-name="P6" loext:marker-style-name="T11"/>
                </table:table-cell>
                <table:table-cell table:style-name="Table11.B15" office:value-type="string">
                  <text:p text:style-name="P7" loext:marker-style-name="T12"/>
                </table:table-cell>
                <table:table-cell table:style-name="Table11.C15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6" office:value-type="string">
                  <text:p text:style-name="P6" loext:marker-style-name="T11"/>
                </table:table-cell>
                <table:table-cell table:style-name="Table11.B16" office:value-type="string">
                  <text:p text:style-name="P7" loext:marker-style-name="T12"/>
                </table:table-cell>
                <table:table-cell table:style-name="Table11.C16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7" office:value-type="string">
                  <text:p text:style-name="P6" loext:marker-style-name="T11"/>
                </table:table-cell>
                <table:table-cell table:style-name="Table11.B17" office:value-type="string">
                  <text:p text:style-name="P7" loext:marker-style-name="T12"/>
                </table:table-cell>
                <table:table-cell table:style-name="Table11.C17" office:value-type="string">
                  <text:p text:style-name="P8" loext:marker-style-name="T13"><text:bookmark text:name="_GoBack Copy 3"/></text:p>
                </table:table-cell>
              </table:table-row>
              <table:table-row table:style-name="Table11.1">
                <table:table-cell table:style-name="Table11.A18" office:value-type="string">
                  <text:p text:style-name="P6" loext:marker-style-name="T11"/>
                </table:table-cell>
                <table:table-cell table:style-name="Table11.B18" office:value-type="string">
                  <text:p text:style-name="P7" loext:marker-style-name="T12"/>
                </table:table-cell>
                <table:table-cell table:style-name="Table11.C18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19" office:value-type="string">
                  <text:p text:style-name="P6" loext:marker-style-name="T11"/>
                </table:table-cell>
                <table:table-cell table:style-name="Table11.B19" office:value-type="string">
                  <text:p text:style-name="P7" loext:marker-style-name="T12"/>
                </table:table-cell>
                <table:table-cell table:style-name="Table11.C19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20" office:value-type="string">
                  <text:p text:style-name="P6" loext:marker-style-name="T11"/>
                </table:table-cell>
                <table:table-cell table:style-name="Table11.B20" office:value-type="string">
                  <text:p text:style-name="P7" loext:marker-style-name="T12"/>
                </table:table-cell>
                <table:table-cell table:style-name="Table11.C20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21" office:value-type="string">
                  <text:p text:style-name="P6" loext:marker-style-name="T11"/>
                </table:table-cell>
                <table:table-cell table:style-name="Table11.B21" office:value-type="string">
                  <text:p text:style-name="P7" loext:marker-style-name="T12"/>
                </table:table-cell>
                <table:table-cell table:style-name="Table11.C21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22" office:value-type="string">
                  <text:p text:style-name="P6" loext:marker-style-name="T11"/>
                </table:table-cell>
                <table:table-cell table:style-name="Table11.B22" office:value-type="string">
                  <text:p text:style-name="P7" loext:marker-style-name="T12"/>
                </table:table-cell>
                <table:table-cell table:style-name="Table11.C22" office:value-type="string">
                  <text:p text:style-name="P8" loext:marker-style-name="T13"/>
                </table:table-cell>
              </table:table-row>
              <table:table-row table:style-name="Table11.1">
                <table:table-cell table:style-name="Table11.A23" office:value-type="string">
                  <text:p text:style-name="P6" loext:marker-style-name="T11"/>
                </table:table-cell>
                <table:table-cell table:style-name="Table11.B23" office:value-type="string">
                  <text:p text:style-name="P7" loext:marker-style-name="T12"/>
                </table:table-cell>
                <table:table-cell table:style-name="Table11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15" table:style-name="Table15">
        <table:table-column table:style-name="Table15.A"/>
        <table:table-column table:style-name="Table15.B"/>
        <text:soft-page-break/>
        <table:table-row table:style-name="Table15.1">
          <table:table-cell table:style-name="Table15.A1" office:value-type="string">
            <table:table table:name="Table13" table:style-name="Table13">
              <table:table-column table:style-name="Table13.A"/>
              <table:table-column table:style-name="Table13.B"/>
              <table:table-column table:style-name="Table13.C"/>
              <table:table-column table:style-name="Table13.B"/>
              <table:table-column table:style-name="Table13.C"/>
              <table:table-column table:style-name="Table13.B"/>
              <table:table-column table:style-name="Table13.C"/>
              <table:table-row table:style-name="Table13.1">
                <table:table-cell table:style-name="Table13.A1" table:number-columns-spanned="7" office:value-type="string">
                  <text:p text:style-name="P1" loext:marker-style-name="T1"><text:span text:style-name="T2">MAY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13.2">
                <table:table-cell table:style-name="Table13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13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13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13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13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13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13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13.3">
                <table:table-cell table:style-name="Table13.A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3.B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13.C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3.D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13.E3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3.F3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13.A3" office:value-type="string">
                  <text:p text:style-name="P2" loext:marker-style-name="T4"><text:span text:style-name="T4">6</text:span><text:span text:style-name="T4"/></text:p>
                </table:table-cell>
              </table:table-row>
              <table:table-row table:style-name="Table13.3">
                <table:table-cell table:style-name="Table13.A3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13.B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13.C4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13.D4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13.E4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13.F4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13.A3" office:value-type="string">
                  <text:p text:style-name="P2" loext:marker-style-name="T4"><text:span text:style-name="T4">13</text:span><text:span text:style-name="T4"/></text:p>
                </table:table-cell>
              </table:table-row>
              <table:table-row table:style-name="Table13.3">
                <table:table-cell table:style-name="Table13.A3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13.B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13.C5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13.D5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13.E5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13.F5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13.A3" office:value-type="string">
                  <text:p text:style-name="P2" loext:marker-style-name="T4"><text:span text:style-name="T4">20</text:span><text:span text:style-name="T4"/></text:p>
                </table:table-cell>
              </table:table-row>
              <table:table-row table:style-name="Table13.3">
                <table:table-cell table:style-name="Table13.A3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13.B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13.C6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13.D6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13.E6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13.F6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3.A3" office:value-type="string">
                  <text:p text:style-name="P2" loext:marker-style-name="T4"><text:span text:style-name="T4">27</text:span><text:span text:style-name="T4"/></text:p>
                </table:table-cell>
              </table:table-row>
              <table:table-row table:style-name="Table13.3">
                <table:table-cell table:style-name="Table13.A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3.B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13.C7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3.D7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13.E7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13.F7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3.A3" office:value-type="string">
                  <text:p text:style-name="P2" loext:marker-style-name="T4"><text:span text:style-name="T4">3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15.A1" office:value-type="string">
            <table:table table:name="Table14" table:style-name="Table14">
              <table:table-column table:style-name="Table14.A"/>
              <table:table-column table:style-name="Table14.B"/>
              <table:table-column table:style-name="Table14.C"/>
              <table:table-row table:style-name="Table14.1">
                <table:table-cell table:style-name="Table14.A1" office:value-type="string">
                  <text:p text:style-name="P4" loext:marker-style-name="T6"/>
                </table:table-cell>
                <table:table-cell table:style-name="Table14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14.1">
                <table:table-cell table:style-name="Table14.A2" office:value-type="string">
                  <text:p text:style-name="P5" loext:marker-style-name="T8"/>
                </table:table-cell>
                <table:table-cell table:style-name="Table14.B2" office:value-type="string">
                  <text:p text:style-name="P1" loext:marker-style-name="T9"><text:span text:style-name="T9">May 29</text:span><text:span text:style-name="T9"/></text:p>
                </table:table-cell>
                <table:table-cell table:style-name="Table14.C2" office:value-type="string">
                  <text:p text:style-name="P1" loext:marker-style-name="T10"><text:span text:style-name="T10">Memorial Day</text:span><text:span text:style-name="T10"/></text:p>
                </table:table-cell>
              </table:table-row>
              <table:table-row table:style-name="Table14.1">
                <table:table-cell table:style-name="Table14.A3" office:value-type="string">
                  <text:p text:style-name="P5" loext:marker-style-name="T8"/>
                </table:table-cell>
                <table:table-cell table:style-name="Table14.B3" office:value-type="string">
                  <text:p text:style-name="P11" loext:marker-style-name="T9"/>
                </table:table-cell>
                <table:table-cell table:style-name="Table14.C3" office:value-type="string">
                  <text:p text:style-name="P12" loext:marker-style-name="T10"/>
                </table:table-cell>
              </table:table-row>
              <table:table-row table:style-name="Table14.1">
                <table:table-cell table:style-name="Table14.A4" office:value-type="string">
                  <text:p text:style-name="P6" loext:marker-style-name="T11"/>
                </table:table-cell>
                <table:table-cell table:style-name="Table14.B4" office:value-type="string">
                  <text:p text:style-name="P7" loext:marker-style-name="T12"/>
                </table:table-cell>
                <table:table-cell table:style-name="Table14.C4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5" office:value-type="string">
                  <text:p text:style-name="P6" loext:marker-style-name="T11"/>
                </table:table-cell>
                <table:table-cell table:style-name="Table14.B5" office:value-type="string">
                  <text:p text:style-name="P7" loext:marker-style-name="T12"/>
                </table:table-cell>
                <table:table-cell table:style-name="Table14.C5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6" office:value-type="string">
                  <text:p text:style-name="P6" loext:marker-style-name="T11"/>
                </table:table-cell>
                <table:table-cell table:style-name="Table14.B6" office:value-type="string">
                  <text:p text:style-name="P7" loext:marker-style-name="T12"/>
                </table:table-cell>
                <table:table-cell table:style-name="Table14.C6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7" office:value-type="string">
                  <text:p text:style-name="P6" loext:marker-style-name="T11"/>
                </table:table-cell>
                <table:table-cell table:style-name="Table14.B7" office:value-type="string">
                  <text:p text:style-name="P7" loext:marker-style-name="T12"/>
                </table:table-cell>
                <table:table-cell table:style-name="Table14.C7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8" office:value-type="string">
                  <text:p text:style-name="P6" loext:marker-style-name="T11"/>
                </table:table-cell>
                <table:table-cell table:style-name="Table14.B8" office:value-type="string">
                  <text:p text:style-name="P7" loext:marker-style-name="T12"/>
                </table:table-cell>
                <table:table-cell table:style-name="Table14.C8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9" office:value-type="string">
                  <text:p text:style-name="P6" loext:marker-style-name="T11"/>
                </table:table-cell>
                <table:table-cell table:style-name="Table14.B9" office:value-type="string">
                  <text:p text:style-name="P7" loext:marker-style-name="T12"/>
                </table:table-cell>
                <table:table-cell table:style-name="Table14.C9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0" office:value-type="string">
                  <text:p text:style-name="P6" loext:marker-style-name="T11"/>
                </table:table-cell>
                <table:table-cell table:style-name="Table14.B10" office:value-type="string">
                  <text:p text:style-name="P7" loext:marker-style-name="T12"/>
                </table:table-cell>
                <table:table-cell table:style-name="Table14.C10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1" office:value-type="string">
                  <text:p text:style-name="P6" loext:marker-style-name="T11"/>
                </table:table-cell>
                <table:table-cell table:style-name="Table14.B11" office:value-type="string">
                  <text:p text:style-name="P7" loext:marker-style-name="T12"/>
                </table:table-cell>
                <table:table-cell table:style-name="Table14.C11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2" office:value-type="string">
                  <text:p text:style-name="P6" loext:marker-style-name="T11"/>
                </table:table-cell>
                <table:table-cell table:style-name="Table14.B12" office:value-type="string">
                  <text:p text:style-name="P7" loext:marker-style-name="T12"/>
                </table:table-cell>
                <table:table-cell table:style-name="Table14.C12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3" office:value-type="string">
                  <text:p text:style-name="P6" loext:marker-style-name="T11"/>
                </table:table-cell>
                <table:table-cell table:style-name="Table14.B13" office:value-type="string">
                  <text:p text:style-name="P7" loext:marker-style-name="T12"><text:bookmark text:name="_GoBack Copy 4"/></text:p>
                </table:table-cell>
                <table:table-cell table:style-name="Table14.C13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4" office:value-type="string">
                  <text:p text:style-name="P6" loext:marker-style-name="T11"/>
                </table:table-cell>
                <table:table-cell table:style-name="Table14.B14" office:value-type="string">
                  <text:p text:style-name="P7" loext:marker-style-name="T12"/>
                </table:table-cell>
                <table:table-cell table:style-name="Table14.C14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5" office:value-type="string">
                  <text:p text:style-name="P6" loext:marker-style-name="T11"/>
                </table:table-cell>
                <table:table-cell table:style-name="Table14.B15" office:value-type="string">
                  <text:p text:style-name="P7" loext:marker-style-name="T12"/>
                </table:table-cell>
                <table:table-cell table:style-name="Table14.C15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6" office:value-type="string">
                  <text:p text:style-name="P6" loext:marker-style-name="T11"/>
                </table:table-cell>
                <table:table-cell table:style-name="Table14.B16" office:value-type="string">
                  <text:p text:style-name="P7" loext:marker-style-name="T12"/>
                </table:table-cell>
                <table:table-cell table:style-name="Table14.C16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7" office:value-type="string">
                  <text:p text:style-name="P6" loext:marker-style-name="T11"/>
                </table:table-cell>
                <table:table-cell table:style-name="Table14.B17" office:value-type="string">
                  <text:p text:style-name="P7" loext:marker-style-name="T12"/>
                </table:table-cell>
                <table:table-cell table:style-name="Table14.C17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8" office:value-type="string">
                  <text:p text:style-name="P6" loext:marker-style-name="T11"/>
                </table:table-cell>
                <table:table-cell table:style-name="Table14.B18" office:value-type="string">
                  <text:p text:style-name="P7" loext:marker-style-name="T12"/>
                </table:table-cell>
                <table:table-cell table:style-name="Table14.C18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19" office:value-type="string">
                  <text:p text:style-name="P6" loext:marker-style-name="T11"/>
                </table:table-cell>
                <table:table-cell table:style-name="Table14.B19" office:value-type="string">
                  <text:p text:style-name="P7" loext:marker-style-name="T12"/>
                </table:table-cell>
                <table:table-cell table:style-name="Table14.C19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20" office:value-type="string">
                  <text:p text:style-name="P6" loext:marker-style-name="T11"/>
                </table:table-cell>
                <table:table-cell table:style-name="Table14.B20" office:value-type="string">
                  <text:p text:style-name="P7" loext:marker-style-name="T12"/>
                </table:table-cell>
                <table:table-cell table:style-name="Table14.C20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21" office:value-type="string">
                  <text:p text:style-name="P6" loext:marker-style-name="T11"/>
                </table:table-cell>
                <table:table-cell table:style-name="Table14.B21" office:value-type="string">
                  <text:p text:style-name="P7" loext:marker-style-name="T12"/>
                </table:table-cell>
                <table:table-cell table:style-name="Table14.C21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22" office:value-type="string">
                  <text:p text:style-name="P6" loext:marker-style-name="T11"/>
                </table:table-cell>
                <table:table-cell table:style-name="Table14.B22" office:value-type="string">
                  <text:p text:style-name="P7" loext:marker-style-name="T12"/>
                </table:table-cell>
                <table:table-cell table:style-name="Table14.C22" office:value-type="string">
                  <text:p text:style-name="P8" loext:marker-style-name="T13"/>
                </table:table-cell>
              </table:table-row>
              <table:table-row table:style-name="Table14.1">
                <table:table-cell table:style-name="Table14.A23" office:value-type="string">
                  <text:p text:style-name="P6" loext:marker-style-name="T11"/>
                </table:table-cell>
                <table:table-cell table:style-name="Table14.B23" office:value-type="string">
                  <text:p text:style-name="P7" loext:marker-style-name="T12"/>
                </table:table-cell>
                <table:table-cell table:style-name="Table14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18" table:style-name="Table18">
        <table:table-column table:style-name="Table18.A"/>
        <table:table-column table:style-name="Table18.B"/>
        <text:soft-page-break/>
        <table:table-row table:style-name="Table18.1">
          <table:table-cell table:style-name="Table18.A1" office:value-type="string">
            <table:table table:name="Table16" table:style-name="Table16">
              <table:table-column table:style-name="Table16.A"/>
              <table:table-column table:style-name="Table16.B"/>
              <table:table-column table:style-name="Table16.C"/>
              <table:table-column table:style-name="Table16.B"/>
              <table:table-column table:style-name="Table16.C"/>
              <table:table-column table:style-name="Table16.B"/>
              <table:table-column table:style-name="Table16.C"/>
              <table:table-row table:style-name="Table16.1">
                <table:table-cell table:style-name="Table16.A1" table:number-columns-spanned="7" office:value-type="string">
                  <text:p text:style-name="P1" loext:marker-style-name="T1"><text:span text:style-name="T2">JUNE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16.2">
                <table:table-cell table:style-name="Table16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16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16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16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16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16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16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16.3">
                <table:table-cell table:style-name="Table16.A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6.B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16.C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6.D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16.E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16.F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6.A3" office:value-type="string">
                  <text:p text:style-name="P2" loext:marker-style-name="T4"><text:span text:style-name="T4">3</text:span><text:span text:style-name="T4"/></text:p>
                </table:table-cell>
              </table:table-row>
              <table:table-row table:style-name="Table16.3">
                <table:table-cell table:style-name="Table16.A3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6.B4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16.C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16.D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16.E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16.F4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16.A3" office:value-type="string">
                  <text:p text:style-name="P2" loext:marker-style-name="T4"><text:span text:style-name="T4">10</text:span><text:span text:style-name="T4"/></text:p>
                </table:table-cell>
              </table:table-row>
              <table:table-row table:style-name="Table16.3">
                <table:table-cell table:style-name="Table16.A3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16.B5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16.C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16.D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16.E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16.F5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16.A3" office:value-type="string">
                  <text:p text:style-name="P2" loext:marker-style-name="T4"><text:span text:style-name="T4">17</text:span><text:span text:style-name="T4"/></text:p>
                </table:table-cell>
              </table:table-row>
              <table:table-row table:style-name="Table16.3">
                <table:table-cell table:style-name="Table16.A3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16.B6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16.C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16.D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16.E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16.F6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16.A3" office:value-type="string">
                  <text:p text:style-name="P2" loext:marker-style-name="T4"><text:span text:style-name="T4">24</text:span><text:span text:style-name="T4"/></text:p>
                </table:table-cell>
              </table:table-row>
              <table:table-row table:style-name="Table16.3">
                <table:table-cell table:style-name="Table16.A3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16.B7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6.C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16.D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6.E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16.F7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6.A3" office:value-type="string">
                  <text:p text:style-name="P2" loext:marker-style-name="T4"><text:span text:style-name="T4">1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18.A1" office:value-type="string">
            <table:table table:name="Table17" table:style-name="Table17">
              <table:table-column table:style-name="Table17.A"/>
              <table:table-column table:style-name="Table17.B"/>
              <table:table-column table:style-name="Table17.C"/>
              <table:table-row table:style-name="Table17.1">
                <table:table-cell table:style-name="Table17.A1" office:value-type="string">
                  <text:p text:style-name="P4" loext:marker-style-name="T6"/>
                </table:table-cell>
                <table:table-cell table:style-name="Table17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17.1">
                <table:table-cell table:style-name="Table17.A2" office:value-type="string">
                  <text:p text:style-name="P5" loext:marker-style-name="T8"/>
                </table:table-cell>
                <table:table-cell table:style-name="Table17.B2" office:value-type="string">
                  <text:p text:style-name="P1" loext:marker-style-name="T9"><text:span text:style-name="T9">Jun 19</text:span><text:span text:style-name="T9"/></text:p>
                </table:table-cell>
                <table:table-cell table:style-name="Table17.C2" office:value-type="string">
                  <text:p text:style-name="P1" loext:marker-style-name="T10"><text:span text:style-name="T10">Juneteenth</text:span><text:span text:style-name="T10"/></text:p>
                </table:table-cell>
              </table:table-row>
              <table:table-row table:style-name="Table17.1">
                <table:table-cell table:style-name="Table17.A3" office:value-type="string">
                  <text:p text:style-name="P5" loext:marker-style-name="T8"/>
                </table:table-cell>
                <table:table-cell table:style-name="Table17.B3" office:value-type="string">
                  <text:p text:style-name="P11" loext:marker-style-name="T9"/>
                </table:table-cell>
                <table:table-cell table:style-name="Table17.C3" office:value-type="string">
                  <text:p text:style-name="P12" loext:marker-style-name="T10"/>
                </table:table-cell>
              </table:table-row>
              <table:table-row table:style-name="Table17.1">
                <table:table-cell table:style-name="Table17.A4" office:value-type="string">
                  <text:p text:style-name="P6" loext:marker-style-name="T11"/>
                </table:table-cell>
                <table:table-cell table:style-name="Table17.B4" office:value-type="string">
                  <text:p text:style-name="P7" loext:marker-style-name="T12"/>
                </table:table-cell>
                <table:table-cell table:style-name="Table17.C4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5" office:value-type="string">
                  <text:p text:style-name="P6" loext:marker-style-name="T11"/>
                </table:table-cell>
                <table:table-cell table:style-name="Table17.B5" office:value-type="string">
                  <text:p text:style-name="P7" loext:marker-style-name="T12"/>
                </table:table-cell>
                <table:table-cell table:style-name="Table17.C5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6" office:value-type="string">
                  <text:p text:style-name="P6" loext:marker-style-name="T11"/>
                </table:table-cell>
                <table:table-cell table:style-name="Table17.B6" office:value-type="string">
                  <text:p text:style-name="P7" loext:marker-style-name="T12"/>
                </table:table-cell>
                <table:table-cell table:style-name="Table17.C6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7" office:value-type="string">
                  <text:p text:style-name="P6" loext:marker-style-name="T11"/>
                </table:table-cell>
                <table:table-cell table:style-name="Table17.B7" office:value-type="string">
                  <text:p text:style-name="P7" loext:marker-style-name="T12"/>
                </table:table-cell>
                <table:table-cell table:style-name="Table17.C7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8" office:value-type="string">
                  <text:p text:style-name="P6" loext:marker-style-name="T11"/>
                </table:table-cell>
                <table:table-cell table:style-name="Table17.B8" office:value-type="string">
                  <text:p text:style-name="P7" loext:marker-style-name="T12"/>
                </table:table-cell>
                <table:table-cell table:style-name="Table17.C8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9" office:value-type="string">
                  <text:p text:style-name="P6" loext:marker-style-name="T11"/>
                </table:table-cell>
                <table:table-cell table:style-name="Table17.B9" office:value-type="string">
                  <text:p text:style-name="P7" loext:marker-style-name="T12"/>
                </table:table-cell>
                <table:table-cell table:style-name="Table17.C9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0" office:value-type="string">
                  <text:p text:style-name="P6" loext:marker-style-name="T11"/>
                </table:table-cell>
                <table:table-cell table:style-name="Table17.B10" office:value-type="string">
                  <text:p text:style-name="P7" loext:marker-style-name="T12"/>
                </table:table-cell>
                <table:table-cell table:style-name="Table17.C10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1" office:value-type="string">
                  <text:p text:style-name="P6" loext:marker-style-name="T11"/>
                </table:table-cell>
                <table:table-cell table:style-name="Table17.B11" office:value-type="string">
                  <text:p text:style-name="P7" loext:marker-style-name="T12"/>
                </table:table-cell>
                <table:table-cell table:style-name="Table17.C11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2" office:value-type="string">
                  <text:p text:style-name="P6" loext:marker-style-name="T11"/>
                </table:table-cell>
                <table:table-cell table:style-name="Table17.B12" office:value-type="string">
                  <text:p text:style-name="P7" loext:marker-style-name="T12"/>
                </table:table-cell>
                <table:table-cell table:style-name="Table17.C12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3" office:value-type="string">
                  <text:p text:style-name="P6" loext:marker-style-name="T11"/>
                </table:table-cell>
                <table:table-cell table:style-name="Table17.B13" office:value-type="string">
                  <text:p text:style-name="P7" loext:marker-style-name="T12"><text:bookmark text:name="_GoBack Copy 5"/></text:p>
                </table:table-cell>
                <table:table-cell table:style-name="Table17.C13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4" office:value-type="string">
                  <text:p text:style-name="P6" loext:marker-style-name="T11"/>
                </table:table-cell>
                <table:table-cell table:style-name="Table17.B14" office:value-type="string">
                  <text:p text:style-name="P7" loext:marker-style-name="T12"/>
                </table:table-cell>
                <table:table-cell table:style-name="Table17.C14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5" office:value-type="string">
                  <text:p text:style-name="P6" loext:marker-style-name="T11"/>
                </table:table-cell>
                <table:table-cell table:style-name="Table17.B15" office:value-type="string">
                  <text:p text:style-name="P7" loext:marker-style-name="T12"/>
                </table:table-cell>
                <table:table-cell table:style-name="Table17.C15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6" office:value-type="string">
                  <text:p text:style-name="P6" loext:marker-style-name="T11"/>
                </table:table-cell>
                <table:table-cell table:style-name="Table17.B16" office:value-type="string">
                  <text:p text:style-name="P7" loext:marker-style-name="T12"/>
                </table:table-cell>
                <table:table-cell table:style-name="Table17.C16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7" office:value-type="string">
                  <text:p text:style-name="P6" loext:marker-style-name="T11"/>
                </table:table-cell>
                <table:table-cell table:style-name="Table17.B17" office:value-type="string">
                  <text:p text:style-name="P7" loext:marker-style-name="T12"/>
                </table:table-cell>
                <table:table-cell table:style-name="Table17.C17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8" office:value-type="string">
                  <text:p text:style-name="P6" loext:marker-style-name="T11"/>
                </table:table-cell>
                <table:table-cell table:style-name="Table17.B18" office:value-type="string">
                  <text:p text:style-name="P7" loext:marker-style-name="T12"/>
                </table:table-cell>
                <table:table-cell table:style-name="Table17.C18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19" office:value-type="string">
                  <text:p text:style-name="P6" loext:marker-style-name="T11"/>
                </table:table-cell>
                <table:table-cell table:style-name="Table17.B19" office:value-type="string">
                  <text:p text:style-name="P7" loext:marker-style-name="T12"/>
                </table:table-cell>
                <table:table-cell table:style-name="Table17.C19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20" office:value-type="string">
                  <text:p text:style-name="P6" loext:marker-style-name="T11"/>
                </table:table-cell>
                <table:table-cell table:style-name="Table17.B20" office:value-type="string">
                  <text:p text:style-name="P7" loext:marker-style-name="T12"/>
                </table:table-cell>
                <table:table-cell table:style-name="Table17.C20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21" office:value-type="string">
                  <text:p text:style-name="P6" loext:marker-style-name="T11"/>
                </table:table-cell>
                <table:table-cell table:style-name="Table17.B21" office:value-type="string">
                  <text:p text:style-name="P7" loext:marker-style-name="T12"/>
                </table:table-cell>
                <table:table-cell table:style-name="Table17.C21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22" office:value-type="string">
                  <text:p text:style-name="P6" loext:marker-style-name="T11"/>
                </table:table-cell>
                <table:table-cell table:style-name="Table17.B22" office:value-type="string">
                  <text:p text:style-name="P7" loext:marker-style-name="T12"/>
                </table:table-cell>
                <table:table-cell table:style-name="Table17.C22" office:value-type="string">
                  <text:p text:style-name="P8" loext:marker-style-name="T13"/>
                </table:table-cell>
              </table:table-row>
              <table:table-row table:style-name="Table17.1">
                <table:table-cell table:style-name="Table17.A23" office:value-type="string">
                  <text:p text:style-name="P6" loext:marker-style-name="T11"/>
                </table:table-cell>
                <table:table-cell table:style-name="Table17.B23" office:value-type="string">
                  <text:p text:style-name="P7" loext:marker-style-name="T12"/>
                </table:table-cell>
                <table:table-cell table:style-name="Table17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21" table:style-name="Table21">
        <table:table-column table:style-name="Table21.A"/>
        <table:table-column table:style-name="Table21.B"/>
        <text:soft-page-break/>
        <table:table-row table:style-name="Table21.1">
          <table:table-cell table:style-name="Table21.A1" office:value-type="string">
            <table:table table:name="Table19" table:style-name="Table19">
              <table:table-column table:style-name="Table19.A"/>
              <table:table-column table:style-name="Table19.B"/>
              <table:table-column table:style-name="Table19.C"/>
              <table:table-column table:style-name="Table19.B"/>
              <table:table-column table:style-name="Table19.C"/>
              <table:table-column table:style-name="Table19.B"/>
              <table:table-column table:style-name="Table19.C"/>
              <table:table-row table:style-name="Table19.1">
                <table:table-cell table:style-name="Table19.A1" table:number-columns-spanned="7" office:value-type="string">
                  <text:p text:style-name="P1" loext:marker-style-name="T1"><text:span text:style-name="T2">JULY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19.2">
                <table:table-cell table:style-name="Table19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19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19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19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19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19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19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19.3">
                <table:table-cell table:style-name="Table19.A3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19.B3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9.C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19.D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9.E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19.F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9.A3" office:value-type="string">
                  <text:p text:style-name="P2" loext:marker-style-name="T4"><text:span text:style-name="T4">1</text:span><text:span text:style-name="T4"/></text:p>
                </table:table-cell>
              </table:table-row>
              <table:table-row table:style-name="Table19.3">
                <table:table-cell table:style-name="Table19.A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9.B4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19.C4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9.D4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19.E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19.F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19.A3" office:value-type="string">
                  <text:p text:style-name="P2" loext:marker-style-name="T4"><text:span text:style-name="T4">8</text:span><text:span text:style-name="T4"/></text:p>
                </table:table-cell>
              </table:table-row>
              <table:table-row table:style-name="Table19.3">
                <table:table-cell table:style-name="Table19.A3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19.B5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19.C5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19.D5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19.E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19.F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19.A3" office:value-type="string">
                  <text:p text:style-name="P2" loext:marker-style-name="T4"><text:span text:style-name="T4">15</text:span><text:span text:style-name="T4"/></text:p>
                </table:table-cell>
              </table:table-row>
              <table:table-row table:style-name="Table19.3">
                <table:table-cell table:style-name="Table19.A3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19.B6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19.C6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19.D6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19.E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19.F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19.A3" office:value-type="string">
                  <text:p text:style-name="P2" loext:marker-style-name="T4"><text:span text:style-name="T4">22</text:span><text:span text:style-name="T4"/></text:p>
                </table:table-cell>
              </table:table-row>
              <table:table-row table:style-name="Table19.3">
                <table:table-cell table:style-name="Table19.A3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19.B7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19.C7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19.D7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19.E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19.F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19.A3" office:value-type="string">
                  <text:p text:style-name="P2" loext:marker-style-name="T4"><text:span text:style-name="T4">29</text:span><text:span text:style-name="T4"/></text:p>
                </table:table-cell>
              </table:table-row>
              <table:table-row table:style-name="Table19.3">
                <table:table-cell table:style-name="Table19.A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19.B8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19.C8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19.D8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19.E8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19.F8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19.A3" office:value-type="string">
                  <text:p text:style-name="P2" loext:marker-style-name="T4"><text:span text:style-name="T4">5</text:span><text:span text:style-name="T4"/></text:p>
                </table:table-cell>
              </table:table-row>
            </table:table>
            <text:p text:style-name="P3" loext:marker-style-name="T5"/>
          </table:table-cell>
          <table:table-cell table:style-name="Table21.A1" office:value-type="string">
            <table:table table:name="Table20" table:style-name="Table20">
              <table:table-column table:style-name="Table20.A"/>
              <table:table-column table:style-name="Table20.B"/>
              <table:table-column table:style-name="Table20.C"/>
              <table:table-row table:style-name="Table20.1">
                <table:table-cell table:style-name="Table20.A1" office:value-type="string">
                  <text:p text:style-name="P4" loext:marker-style-name="T6"/>
                </table:table-cell>
                <table:table-cell table:style-name="Table20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20.1">
                <table:table-cell table:style-name="Table20.A2" office:value-type="string">
                  <text:p text:style-name="P5" loext:marker-style-name="T8"/>
                </table:table-cell>
                <table:table-cell table:style-name="Table20.B2" office:value-type="string">
                  <text:p text:style-name="P1" loext:marker-style-name="T9"><text:span text:style-name="T9">Jul 04</text:span><text:span text:style-name="T9"/></text:p>
                </table:table-cell>
                <table:table-cell table:style-name="Table20.C2" office:value-type="string">
                  <text:p text:style-name="P1" loext:marker-style-name="T10"><text:span text:style-name="T10">Independence Day</text:span><text:span text:style-name="T10"/></text:p>
                </table:table-cell>
              </table:table-row>
              <table:table-row table:style-name="Table20.1">
                <table:table-cell table:style-name="Table20.A3" office:value-type="string">
                  <text:p text:style-name="P5" loext:marker-style-name="T8"/>
                </table:table-cell>
                <table:table-cell table:style-name="Table20.B3" office:value-type="string">
                  <text:p text:style-name="P11" loext:marker-style-name="T9"/>
                </table:table-cell>
                <table:table-cell table:style-name="Table20.C3" office:value-type="string">
                  <text:p text:style-name="P12" loext:marker-style-name="T10"/>
                </table:table-cell>
              </table:table-row>
              <table:table-row table:style-name="Table20.1">
                <table:table-cell table:style-name="Table20.A4" office:value-type="string">
                  <text:p text:style-name="P6" loext:marker-style-name="T11"/>
                </table:table-cell>
                <table:table-cell table:style-name="Table20.B4" office:value-type="string">
                  <text:p text:style-name="P7" loext:marker-style-name="T12"/>
                </table:table-cell>
                <table:table-cell table:style-name="Table20.C4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5" office:value-type="string">
                  <text:p text:style-name="P6" loext:marker-style-name="T11"/>
                </table:table-cell>
                <table:table-cell table:style-name="Table20.B5" office:value-type="string">
                  <text:p text:style-name="P7" loext:marker-style-name="T12"/>
                </table:table-cell>
                <table:table-cell table:style-name="Table20.C5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6" office:value-type="string">
                  <text:p text:style-name="P6" loext:marker-style-name="T11"/>
                </table:table-cell>
                <table:table-cell table:style-name="Table20.B6" office:value-type="string">
                  <text:p text:style-name="P7" loext:marker-style-name="T12"/>
                </table:table-cell>
                <table:table-cell table:style-name="Table20.C6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7" office:value-type="string">
                  <text:p text:style-name="P6" loext:marker-style-name="T11"/>
                </table:table-cell>
                <table:table-cell table:style-name="Table20.B7" office:value-type="string">
                  <text:p text:style-name="P7" loext:marker-style-name="T12"/>
                </table:table-cell>
                <table:table-cell table:style-name="Table20.C7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8" office:value-type="string">
                  <text:p text:style-name="P6" loext:marker-style-name="T11"/>
                </table:table-cell>
                <table:table-cell table:style-name="Table20.B8" office:value-type="string">
                  <text:p text:style-name="P7" loext:marker-style-name="T12"/>
                </table:table-cell>
                <table:table-cell table:style-name="Table20.C8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9" office:value-type="string">
                  <text:p text:style-name="P6" loext:marker-style-name="T11"/>
                </table:table-cell>
                <table:table-cell table:style-name="Table20.B9" office:value-type="string">
                  <text:p text:style-name="P7" loext:marker-style-name="T12"/>
                </table:table-cell>
                <table:table-cell table:style-name="Table20.C9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0" office:value-type="string">
                  <text:p text:style-name="P6" loext:marker-style-name="T11"/>
                </table:table-cell>
                <table:table-cell table:style-name="Table20.B10" office:value-type="string">
                  <text:p text:style-name="P7" loext:marker-style-name="T12"/>
                </table:table-cell>
                <table:table-cell table:style-name="Table20.C10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1" office:value-type="string">
                  <text:p text:style-name="P6" loext:marker-style-name="T11"/>
                </table:table-cell>
                <table:table-cell table:style-name="Table20.B11" office:value-type="string">
                  <text:p text:style-name="P7" loext:marker-style-name="T12"/>
                </table:table-cell>
                <table:table-cell table:style-name="Table20.C11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2" office:value-type="string">
                  <text:p text:style-name="P6" loext:marker-style-name="T11"/>
                </table:table-cell>
                <table:table-cell table:style-name="Table20.B12" office:value-type="string">
                  <text:p text:style-name="P7" loext:marker-style-name="T12"/>
                </table:table-cell>
                <table:table-cell table:style-name="Table20.C12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3" office:value-type="string">
                  <text:p text:style-name="P6" loext:marker-style-name="T11"/>
                </table:table-cell>
                <table:table-cell table:style-name="Table20.B13" office:value-type="string">
                  <text:p text:style-name="P7" loext:marker-style-name="T12"/>
                </table:table-cell>
                <table:table-cell table:style-name="Table20.C13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4" office:value-type="string">
                  <text:p text:style-name="P6" loext:marker-style-name="T11"/>
                </table:table-cell>
                <table:table-cell table:style-name="Table20.B14" office:value-type="string">
                  <text:p text:style-name="P7" loext:marker-style-name="T12"/>
                </table:table-cell>
                <table:table-cell table:style-name="Table20.C14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5" office:value-type="string">
                  <text:p text:style-name="P6" loext:marker-style-name="T11"/>
                </table:table-cell>
                <table:table-cell table:style-name="Table20.B15" office:value-type="string">
                  <text:p text:style-name="P7" loext:marker-style-name="T12"/>
                </table:table-cell>
                <table:table-cell table:style-name="Table20.C15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6" office:value-type="string">
                  <text:p text:style-name="P6" loext:marker-style-name="T11"/>
                </table:table-cell>
                <table:table-cell table:style-name="Table20.B16" office:value-type="string">
                  <text:p text:style-name="P7" loext:marker-style-name="T12"/>
                </table:table-cell>
                <table:table-cell table:style-name="Table20.C16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7" office:value-type="string">
                  <text:p text:style-name="P6" loext:marker-style-name="T11"/>
                </table:table-cell>
                <table:table-cell table:style-name="Table20.B17" office:value-type="string">
                  <text:p text:style-name="P7" loext:marker-style-name="T12"/>
                </table:table-cell>
                <table:table-cell table:style-name="Table20.C17" office:value-type="string">
                  <text:p text:style-name="P8" loext:marker-style-name="T13"><text:bookmark text:name="_GoBack Copy 6"/></text:p>
                </table:table-cell>
              </table:table-row>
              <table:table-row table:style-name="Table20.1">
                <table:table-cell table:style-name="Table20.A18" office:value-type="string">
                  <text:p text:style-name="P6" loext:marker-style-name="T11"/>
                </table:table-cell>
                <table:table-cell table:style-name="Table20.B18" office:value-type="string">
                  <text:p text:style-name="P7" loext:marker-style-name="T12"/>
                </table:table-cell>
                <table:table-cell table:style-name="Table20.C18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19" office:value-type="string">
                  <text:p text:style-name="P6" loext:marker-style-name="T11"/>
                </table:table-cell>
                <table:table-cell table:style-name="Table20.B19" office:value-type="string">
                  <text:p text:style-name="P7" loext:marker-style-name="T12"/>
                </table:table-cell>
                <table:table-cell table:style-name="Table20.C19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20" office:value-type="string">
                  <text:p text:style-name="P6" loext:marker-style-name="T11"/>
                </table:table-cell>
                <table:table-cell table:style-name="Table20.B20" office:value-type="string">
                  <text:p text:style-name="P7" loext:marker-style-name="T12"/>
                </table:table-cell>
                <table:table-cell table:style-name="Table20.C20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21" office:value-type="string">
                  <text:p text:style-name="P6" loext:marker-style-name="T11"/>
                </table:table-cell>
                <table:table-cell table:style-name="Table20.B21" office:value-type="string">
                  <text:p text:style-name="P7" loext:marker-style-name="T12"/>
                </table:table-cell>
                <table:table-cell table:style-name="Table20.C21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22" office:value-type="string">
                  <text:p text:style-name="P6" loext:marker-style-name="T11"/>
                </table:table-cell>
                <table:table-cell table:style-name="Table20.B22" office:value-type="string">
                  <text:p text:style-name="P7" loext:marker-style-name="T12"/>
                </table:table-cell>
                <table:table-cell table:style-name="Table20.C22" office:value-type="string">
                  <text:p text:style-name="P8" loext:marker-style-name="T13"/>
                </table:table-cell>
              </table:table-row>
              <table:table-row table:style-name="Table20.1">
                <table:table-cell table:style-name="Table20.A23" office:value-type="string">
                  <text:p text:style-name="P6" loext:marker-style-name="T11"/>
                </table:table-cell>
                <table:table-cell table:style-name="Table20.B23" office:value-type="string">
                  <text:p text:style-name="P7" loext:marker-style-name="T12"/>
                </table:table-cell>
                <table:table-cell table:style-name="Table20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24" table:style-name="Table24">
        <table:table-column table:style-name="Table24.A"/>
        <table:table-column table:style-name="Table24.B"/>
        <text:soft-page-break/>
        <table:table-row table:style-name="Table24.1">
          <table:table-cell table:style-name="Table24.A1" office:value-type="string">
            <table:table table:name="Table22" table:style-name="Table22">
              <table:table-column table:style-name="Table22.A"/>
              <table:table-column table:style-name="Table22.B"/>
              <table:table-column table:style-name="Table22.C"/>
              <table:table-column table:style-name="Table22.B"/>
              <table:table-column table:style-name="Table22.C"/>
              <table:table-column table:style-name="Table22.B"/>
              <table:table-column table:style-name="Table22.C"/>
              <table:table-row table:style-name="Table22.1">
                <table:table-cell table:style-name="Table22.A1" table:number-columns-spanned="7" office:value-type="string">
                  <text:p text:style-name="P1" loext:marker-style-name="T1"><text:span text:style-name="T2">AUGUST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22.2">
                <table:table-cell table:style-name="Table22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22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22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22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22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22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22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22.3">
                <table:table-cell table:style-name="Table22.A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22.B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22.C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22.D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22.E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22.F3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22.A3" office:value-type="string">
                  <text:p text:style-name="P2" loext:marker-style-name="T4"><text:span text:style-name="T4">5</text:span><text:span text:style-name="T4"/></text:p>
                </table:table-cell>
              </table:table-row>
              <table:table-row table:style-name="Table22.3">
                <table:table-cell table:style-name="Table22.A3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22.B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22.C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22.D4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22.E4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22.F4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22.A3" office:value-type="string">
                  <text:p text:style-name="P2" loext:marker-style-name="T4"><text:span text:style-name="T4">12</text:span><text:span text:style-name="T4"/></text:p>
                </table:table-cell>
              </table:table-row>
              <table:table-row table:style-name="Table22.3">
                <table:table-cell table:style-name="Table22.A3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22.B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22.C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22.D5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22.E5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22.F5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22.A3" office:value-type="string">
                  <text:p text:style-name="P2" loext:marker-style-name="T4"><text:span text:style-name="T4">19</text:span><text:span text:style-name="T4"/></text:p>
                </table:table-cell>
              </table:table-row>
              <table:table-row table:style-name="Table22.3">
                <table:table-cell table:style-name="Table22.A3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22.B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22.C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22.D6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22.E6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22.F6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22.A3" office:value-type="string">
                  <text:p text:style-name="P2" loext:marker-style-name="T4"><text:span text:style-name="T4">26</text:span><text:span text:style-name="T4"/></text:p>
                </table:table-cell>
              </table:table-row>
              <table:table-row table:style-name="Table22.3">
                <table:table-cell table:style-name="Table22.A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22.B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22.C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22.D7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22.E7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22.F7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22.A3" office:value-type="string">
                  <text:p text:style-name="P2" loext:marker-style-name="T4"><text:span text:style-name="T4">2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24.A1" office:value-type="string">
            <table:table table:name="Table23" table:style-name="Table23">
              <table:table-column table:style-name="Table23.A"/>
              <table:table-column table:style-name="Table23.B"/>
              <table:table-column table:style-name="Table23.C"/>
              <table:table-row table:style-name="Table23.1">
                <table:table-cell table:style-name="Table23.A1" office:value-type="string">
                  <text:p text:style-name="P4" loext:marker-style-name="T6"/>
                </table:table-cell>
                <table:table-cell table:style-name="Table23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23.1">
                <table:table-cell table:style-name="Table23.A2" office:value-type="string">
                  <text:p text:style-name="P5" loext:marker-style-name="T8"/>
                </table:table-cell>
                <table:table-cell table:style-name="Table23.B2" office:value-type="string">
                  <text:p text:style-name="P11" loext:marker-style-name="T9"/>
                </table:table-cell>
                <table:table-cell table:style-name="Table23.C2" office:value-type="string">
                  <text:p text:style-name="P12" loext:marker-style-name="T10"/>
                </table:table-cell>
              </table:table-row>
              <table:table-row table:style-name="Table23.1">
                <table:table-cell table:style-name="Table23.A3" office:value-type="string">
                  <text:p text:style-name="P5" loext:marker-style-name="T8"/>
                </table:table-cell>
                <table:table-cell table:style-name="Table23.B3" office:value-type="string">
                  <text:p text:style-name="P11" loext:marker-style-name="T9"/>
                </table:table-cell>
                <table:table-cell table:style-name="Table23.C3" office:value-type="string">
                  <text:p text:style-name="P12" loext:marker-style-name="T10"/>
                </table:table-cell>
              </table:table-row>
              <table:table-row table:style-name="Table23.1">
                <table:table-cell table:style-name="Table23.A4" office:value-type="string">
                  <text:p text:style-name="P6" loext:marker-style-name="T11"/>
                </table:table-cell>
                <table:table-cell table:style-name="Table23.B4" office:value-type="string">
                  <text:p text:style-name="P7" loext:marker-style-name="T12"/>
                </table:table-cell>
                <table:table-cell table:style-name="Table23.C4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5" office:value-type="string">
                  <text:p text:style-name="P6" loext:marker-style-name="T11"/>
                </table:table-cell>
                <table:table-cell table:style-name="Table23.B5" office:value-type="string">
                  <text:p text:style-name="P7" loext:marker-style-name="T12"/>
                </table:table-cell>
                <table:table-cell table:style-name="Table23.C5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6" office:value-type="string">
                  <text:p text:style-name="P6" loext:marker-style-name="T11"/>
                </table:table-cell>
                <table:table-cell table:style-name="Table23.B6" office:value-type="string">
                  <text:p text:style-name="P7" loext:marker-style-name="T12"/>
                </table:table-cell>
                <table:table-cell table:style-name="Table23.C6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7" office:value-type="string">
                  <text:p text:style-name="P6" loext:marker-style-name="T11"/>
                </table:table-cell>
                <table:table-cell table:style-name="Table23.B7" office:value-type="string">
                  <text:p text:style-name="P7" loext:marker-style-name="T12"/>
                </table:table-cell>
                <table:table-cell table:style-name="Table23.C7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8" office:value-type="string">
                  <text:p text:style-name="P6" loext:marker-style-name="T11"/>
                </table:table-cell>
                <table:table-cell table:style-name="Table23.B8" office:value-type="string">
                  <text:p text:style-name="P7" loext:marker-style-name="T12"/>
                </table:table-cell>
                <table:table-cell table:style-name="Table23.C8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9" office:value-type="string">
                  <text:p text:style-name="P6" loext:marker-style-name="T11"/>
                </table:table-cell>
                <table:table-cell table:style-name="Table23.B9" office:value-type="string">
                  <text:p text:style-name="P7" loext:marker-style-name="T12"/>
                </table:table-cell>
                <table:table-cell table:style-name="Table23.C9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0" office:value-type="string">
                  <text:p text:style-name="P6" loext:marker-style-name="T11"/>
                </table:table-cell>
                <table:table-cell table:style-name="Table23.B10" office:value-type="string">
                  <text:p text:style-name="P7" loext:marker-style-name="T12"/>
                </table:table-cell>
                <table:table-cell table:style-name="Table23.C10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1" office:value-type="string">
                  <text:p text:style-name="P6" loext:marker-style-name="T11"/>
                </table:table-cell>
                <table:table-cell table:style-name="Table23.B11" office:value-type="string">
                  <text:p text:style-name="P7" loext:marker-style-name="T12"/>
                </table:table-cell>
                <table:table-cell table:style-name="Table23.C11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2" office:value-type="string">
                  <text:p text:style-name="P6" loext:marker-style-name="T11"/>
                </table:table-cell>
                <table:table-cell table:style-name="Table23.B12" office:value-type="string">
                  <text:p text:style-name="P7" loext:marker-style-name="T12"/>
                </table:table-cell>
                <table:table-cell table:style-name="Table23.C12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3" office:value-type="string">
                  <text:p text:style-name="P6" loext:marker-style-name="T11"/>
                </table:table-cell>
                <table:table-cell table:style-name="Table23.B13" office:value-type="string">
                  <text:p text:style-name="P7" loext:marker-style-name="T12"><text:bookmark text:name="_GoBack Copy 7"/></text:p>
                </table:table-cell>
                <table:table-cell table:style-name="Table23.C13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4" office:value-type="string">
                  <text:p text:style-name="P6" loext:marker-style-name="T11"/>
                </table:table-cell>
                <table:table-cell table:style-name="Table23.B14" office:value-type="string">
                  <text:p text:style-name="P7" loext:marker-style-name="T12"/>
                </table:table-cell>
                <table:table-cell table:style-name="Table23.C14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5" office:value-type="string">
                  <text:p text:style-name="P6" loext:marker-style-name="T11"/>
                </table:table-cell>
                <table:table-cell table:style-name="Table23.B15" office:value-type="string">
                  <text:p text:style-name="P7" loext:marker-style-name="T12"/>
                </table:table-cell>
                <table:table-cell table:style-name="Table23.C15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6" office:value-type="string">
                  <text:p text:style-name="P6" loext:marker-style-name="T11"/>
                </table:table-cell>
                <table:table-cell table:style-name="Table23.B16" office:value-type="string">
                  <text:p text:style-name="P7" loext:marker-style-name="T12"/>
                </table:table-cell>
                <table:table-cell table:style-name="Table23.C16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7" office:value-type="string">
                  <text:p text:style-name="P6" loext:marker-style-name="T11"/>
                </table:table-cell>
                <table:table-cell table:style-name="Table23.B17" office:value-type="string">
                  <text:p text:style-name="P7" loext:marker-style-name="T12"/>
                </table:table-cell>
                <table:table-cell table:style-name="Table23.C17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8" office:value-type="string">
                  <text:p text:style-name="P6" loext:marker-style-name="T11"/>
                </table:table-cell>
                <table:table-cell table:style-name="Table23.B18" office:value-type="string">
                  <text:p text:style-name="P7" loext:marker-style-name="T12"/>
                </table:table-cell>
                <table:table-cell table:style-name="Table23.C18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19" office:value-type="string">
                  <text:p text:style-name="P6" loext:marker-style-name="T11"/>
                </table:table-cell>
                <table:table-cell table:style-name="Table23.B19" office:value-type="string">
                  <text:p text:style-name="P7" loext:marker-style-name="T12"/>
                </table:table-cell>
                <table:table-cell table:style-name="Table23.C19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20" office:value-type="string">
                  <text:p text:style-name="P6" loext:marker-style-name="T11"/>
                </table:table-cell>
                <table:table-cell table:style-name="Table23.B20" office:value-type="string">
                  <text:p text:style-name="P7" loext:marker-style-name="T12"/>
                </table:table-cell>
                <table:table-cell table:style-name="Table23.C20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21" office:value-type="string">
                  <text:p text:style-name="P6" loext:marker-style-name="T11"/>
                </table:table-cell>
                <table:table-cell table:style-name="Table23.B21" office:value-type="string">
                  <text:p text:style-name="P7" loext:marker-style-name="T12"/>
                </table:table-cell>
                <table:table-cell table:style-name="Table23.C21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22" office:value-type="string">
                  <text:p text:style-name="P6" loext:marker-style-name="T11"/>
                </table:table-cell>
                <table:table-cell table:style-name="Table23.B22" office:value-type="string">
                  <text:p text:style-name="P7" loext:marker-style-name="T12"/>
                </table:table-cell>
                <table:table-cell table:style-name="Table23.C22" office:value-type="string">
                  <text:p text:style-name="P8" loext:marker-style-name="T13"/>
                </table:table-cell>
              </table:table-row>
              <table:table-row table:style-name="Table23.1">
                <table:table-cell table:style-name="Table23.A23" office:value-type="string">
                  <text:p text:style-name="P6" loext:marker-style-name="T11"/>
                </table:table-cell>
                <table:table-cell table:style-name="Table23.B23" office:value-type="string">
                  <text:p text:style-name="P7" loext:marker-style-name="T12"/>
                </table:table-cell>
                <table:table-cell table:style-name="Table23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27" table:style-name="Table27">
        <table:table-column table:style-name="Table27.A"/>
        <table:table-column table:style-name="Table27.B"/>
        <text:soft-page-break/>
        <table:table-row table:style-name="Table27.1">
          <table:table-cell table:style-name="Table27.A1" office:value-type="string">
            <table:table table:name="Table25" table:style-name="Table25">
              <table:table-column table:style-name="Table25.A"/>
              <table:table-column table:style-name="Table25.B"/>
              <table:table-column table:style-name="Table25.C"/>
              <table:table-column table:style-name="Table25.B"/>
              <table:table-column table:style-name="Table25.C"/>
              <table:table-column table:style-name="Table25.B"/>
              <table:table-column table:style-name="Table25.C"/>
              <table:table-row table:style-name="Table25.1">
                <table:table-cell table:style-name="Table25.A1" table:number-columns-spanned="7" office:value-type="string">
                  <text:p text:style-name="P1" loext:marker-style-name="T1"><text:span text:style-name="T2">SEPTEMBER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25.2">
                <table:table-cell table:style-name="Table25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25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25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25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25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25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25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25.3">
                <table:table-cell table:style-name="Table25.A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25.B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25.C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25.D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25.E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25.F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25.A3" office:value-type="string">
                  <text:p text:style-name="P2" loext:marker-style-name="T4"><text:span text:style-name="T4">2</text:span><text:span text:style-name="T4"/></text:p>
                </table:table-cell>
              </table:table-row>
              <table:table-row table:style-name="Table25.3">
                <table:table-cell table:style-name="Table25.A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25.B4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25.C4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25.D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25.E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25.F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25.A3" office:value-type="string">
                  <text:p text:style-name="P2" loext:marker-style-name="T4"><text:span text:style-name="T4">9</text:span><text:span text:style-name="T4"/></text:p>
                </table:table-cell>
              </table:table-row>
              <table:table-row table:style-name="Table25.3">
                <table:table-cell table:style-name="Table25.A3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25.B5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25.C5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25.D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25.E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25.F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25.A3" office:value-type="string">
                  <text:p text:style-name="P2" loext:marker-style-name="T4"><text:span text:style-name="T4">16</text:span><text:span text:style-name="T4"/></text:p>
                </table:table-cell>
              </table:table-row>
              <table:table-row table:style-name="Table25.3">
                <table:table-cell table:style-name="Table25.A3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25.B6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25.C6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25.D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25.E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25.F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25.A3" office:value-type="string">
                  <text:p text:style-name="P2" loext:marker-style-name="T4"><text:span text:style-name="T4">23</text:span><text:span text:style-name="T4"/></text:p>
                </table:table-cell>
              </table:table-row>
              <table:table-row table:style-name="Table25.3">
                <table:table-cell table:style-name="Table25.A3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25.B7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25.C7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25.D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25.E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25.F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25.A3" office:value-type="string">
                  <text:p text:style-name="P2" loext:marker-style-name="T4"><text:span text:style-name="T4">30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27.A1" office:value-type="string">
            <table:table table:name="Table26" table:style-name="Table26">
              <table:table-column table:style-name="Table26.A"/>
              <table:table-column table:style-name="Table26.B"/>
              <table:table-column table:style-name="Table26.C"/>
              <table:table-row table:style-name="Table26.1">
                <table:table-cell table:style-name="Table26.A1" office:value-type="string">
                  <text:p text:style-name="P4" loext:marker-style-name="T6"/>
                </table:table-cell>
                <table:table-cell table:style-name="Table26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26.1">
                <table:table-cell table:style-name="Table26.A2" office:value-type="string">
                  <text:p text:style-name="P5" loext:marker-style-name="T8"/>
                </table:table-cell>
                <table:table-cell table:style-name="Table26.B2" office:value-type="string">
                  <text:p text:style-name="P1" loext:marker-style-name="T9"><text:span text:style-name="T9">Sep 04</text:span><text:span text:style-name="T9"/></text:p>
                </table:table-cell>
                <table:table-cell table:style-name="Table26.C2" office:value-type="string">
                  <text:p text:style-name="P1" loext:marker-style-name="T10"><text:span text:style-name="T10">Labor Day</text:span><text:span text:style-name="T10"/></text:p>
                </table:table-cell>
              </table:table-row>
              <table:table-row table:style-name="Table26.1">
                <table:table-cell table:style-name="Table26.A3" office:value-type="string">
                  <text:p text:style-name="P5" loext:marker-style-name="T8"/>
                </table:table-cell>
                <table:table-cell table:style-name="Table26.B3" office:value-type="string">
                  <text:p text:style-name="P11" loext:marker-style-name="T9"/>
                </table:table-cell>
                <table:table-cell table:style-name="Table26.C3" office:value-type="string">
                  <text:p text:style-name="P12" loext:marker-style-name="T10"/>
                </table:table-cell>
              </table:table-row>
              <table:table-row table:style-name="Table26.1">
                <table:table-cell table:style-name="Table26.A4" office:value-type="string">
                  <text:p text:style-name="P6" loext:marker-style-name="T11"/>
                </table:table-cell>
                <table:table-cell table:style-name="Table26.B4" office:value-type="string">
                  <text:p text:style-name="P7" loext:marker-style-name="T12"/>
                </table:table-cell>
                <table:table-cell table:style-name="Table26.C4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5" office:value-type="string">
                  <text:p text:style-name="P6" loext:marker-style-name="T11"/>
                </table:table-cell>
                <table:table-cell table:style-name="Table26.B5" office:value-type="string">
                  <text:p text:style-name="P7" loext:marker-style-name="T12"/>
                </table:table-cell>
                <table:table-cell table:style-name="Table26.C5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6" office:value-type="string">
                  <text:p text:style-name="P6" loext:marker-style-name="T11"/>
                </table:table-cell>
                <table:table-cell table:style-name="Table26.B6" office:value-type="string">
                  <text:p text:style-name="P7" loext:marker-style-name="T12"/>
                </table:table-cell>
                <table:table-cell table:style-name="Table26.C6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7" office:value-type="string">
                  <text:p text:style-name="P6" loext:marker-style-name="T11"/>
                </table:table-cell>
                <table:table-cell table:style-name="Table26.B7" office:value-type="string">
                  <text:p text:style-name="P7" loext:marker-style-name="T12"/>
                </table:table-cell>
                <table:table-cell table:style-name="Table26.C7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8" office:value-type="string">
                  <text:p text:style-name="P6" loext:marker-style-name="T11"/>
                </table:table-cell>
                <table:table-cell table:style-name="Table26.B8" office:value-type="string">
                  <text:p text:style-name="P7" loext:marker-style-name="T12"/>
                </table:table-cell>
                <table:table-cell table:style-name="Table26.C8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9" office:value-type="string">
                  <text:p text:style-name="P6" loext:marker-style-name="T11"/>
                </table:table-cell>
                <table:table-cell table:style-name="Table26.B9" office:value-type="string">
                  <text:p text:style-name="P7" loext:marker-style-name="T12"/>
                </table:table-cell>
                <table:table-cell table:style-name="Table26.C9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0" office:value-type="string">
                  <text:p text:style-name="P6" loext:marker-style-name="T11"/>
                </table:table-cell>
                <table:table-cell table:style-name="Table26.B10" office:value-type="string">
                  <text:p text:style-name="P7" loext:marker-style-name="T12"/>
                </table:table-cell>
                <table:table-cell table:style-name="Table26.C10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1" office:value-type="string">
                  <text:p text:style-name="P6" loext:marker-style-name="T11"/>
                </table:table-cell>
                <table:table-cell table:style-name="Table26.B11" office:value-type="string">
                  <text:p text:style-name="P7" loext:marker-style-name="T12"/>
                </table:table-cell>
                <table:table-cell table:style-name="Table26.C11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2" office:value-type="string">
                  <text:p text:style-name="P6" loext:marker-style-name="T11"/>
                </table:table-cell>
                <table:table-cell table:style-name="Table26.B12" office:value-type="string">
                  <text:p text:style-name="P7" loext:marker-style-name="T12"/>
                </table:table-cell>
                <table:table-cell table:style-name="Table26.C12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3" office:value-type="string">
                  <text:p text:style-name="P6" loext:marker-style-name="T11"/>
                </table:table-cell>
                <table:table-cell table:style-name="Table26.B13" office:value-type="string">
                  <text:p text:style-name="P7" loext:marker-style-name="T12"><text:bookmark text:name="_GoBack Copy 8"/></text:p>
                </table:table-cell>
                <table:table-cell table:style-name="Table26.C13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4" office:value-type="string">
                  <text:p text:style-name="P6" loext:marker-style-name="T11"/>
                </table:table-cell>
                <table:table-cell table:style-name="Table26.B14" office:value-type="string">
                  <text:p text:style-name="P7" loext:marker-style-name="T12"/>
                </table:table-cell>
                <table:table-cell table:style-name="Table26.C14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5" office:value-type="string">
                  <text:p text:style-name="P6" loext:marker-style-name="T11"/>
                </table:table-cell>
                <table:table-cell table:style-name="Table26.B15" office:value-type="string">
                  <text:p text:style-name="P7" loext:marker-style-name="T12"/>
                </table:table-cell>
                <table:table-cell table:style-name="Table26.C15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6" office:value-type="string">
                  <text:p text:style-name="P6" loext:marker-style-name="T11"/>
                </table:table-cell>
                <table:table-cell table:style-name="Table26.B16" office:value-type="string">
                  <text:p text:style-name="P7" loext:marker-style-name="T12"/>
                </table:table-cell>
                <table:table-cell table:style-name="Table26.C16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7" office:value-type="string">
                  <text:p text:style-name="P6" loext:marker-style-name="T11"/>
                </table:table-cell>
                <table:table-cell table:style-name="Table26.B17" office:value-type="string">
                  <text:p text:style-name="P7" loext:marker-style-name="T12"/>
                </table:table-cell>
                <table:table-cell table:style-name="Table26.C17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8" office:value-type="string">
                  <text:p text:style-name="P6" loext:marker-style-name="T11"/>
                </table:table-cell>
                <table:table-cell table:style-name="Table26.B18" office:value-type="string">
                  <text:p text:style-name="P7" loext:marker-style-name="T12"/>
                </table:table-cell>
                <table:table-cell table:style-name="Table26.C18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19" office:value-type="string">
                  <text:p text:style-name="P6" loext:marker-style-name="T11"/>
                </table:table-cell>
                <table:table-cell table:style-name="Table26.B19" office:value-type="string">
                  <text:p text:style-name="P7" loext:marker-style-name="T12"/>
                </table:table-cell>
                <table:table-cell table:style-name="Table26.C19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20" office:value-type="string">
                  <text:p text:style-name="P6" loext:marker-style-name="T11"/>
                </table:table-cell>
                <table:table-cell table:style-name="Table26.B20" office:value-type="string">
                  <text:p text:style-name="P7" loext:marker-style-name="T12"/>
                </table:table-cell>
                <table:table-cell table:style-name="Table26.C20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21" office:value-type="string">
                  <text:p text:style-name="P6" loext:marker-style-name="T11"/>
                </table:table-cell>
                <table:table-cell table:style-name="Table26.B21" office:value-type="string">
                  <text:p text:style-name="P7" loext:marker-style-name="T12"/>
                </table:table-cell>
                <table:table-cell table:style-name="Table26.C21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22" office:value-type="string">
                  <text:p text:style-name="P6" loext:marker-style-name="T11"/>
                </table:table-cell>
                <table:table-cell table:style-name="Table26.B22" office:value-type="string">
                  <text:p text:style-name="P7" loext:marker-style-name="T12"/>
                </table:table-cell>
                <table:table-cell table:style-name="Table26.C22" office:value-type="string">
                  <text:p text:style-name="P8" loext:marker-style-name="T13"/>
                </table:table-cell>
              </table:table-row>
              <table:table-row table:style-name="Table26.1">
                <table:table-cell table:style-name="Table26.A23" office:value-type="string">
                  <text:p text:style-name="P6" loext:marker-style-name="T11"/>
                </table:table-cell>
                <table:table-cell table:style-name="Table26.B23" office:value-type="string">
                  <text:p text:style-name="P7" loext:marker-style-name="T12"/>
                </table:table-cell>
                <table:table-cell table:style-name="Table26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30" table:style-name="Table30">
        <table:table-column table:style-name="Table30.A"/>
        <table:table-column table:style-name="Table30.B"/>
        <text:soft-page-break/>
        <table:table-row table:style-name="Table30.1">
          <table:table-cell table:style-name="Table30.A1" office:value-type="string">
            <table:table table:name="Table28" table:style-name="Table28">
              <table:table-column table:style-name="Table28.A"/>
              <table:table-column table:style-name="Table28.B"/>
              <table:table-column table:style-name="Table28.C"/>
              <table:table-column table:style-name="Table28.B"/>
              <table:table-column table:style-name="Table28.C"/>
              <table:table-column table:style-name="Table28.B"/>
              <table:table-column table:style-name="Table28.C"/>
              <table:table-row table:style-name="Table28.1">
                <table:table-cell table:style-name="Table28.A1" table:number-columns-spanned="7" office:value-type="string">
                  <text:p text:style-name="P1" loext:marker-style-name="T1"><text:span text:style-name="T2">OCTOBER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28.2">
                <table:table-cell table:style-name="Table28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28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28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28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28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28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28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28.3">
                <table:table-cell table:style-name="Table28.A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28.B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28.C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28.D3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28.E3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28.F3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28.A3" office:value-type="string">
                  <text:p text:style-name="P2" loext:marker-style-name="T4"><text:span text:style-name="T4">7</text:span><text:span text:style-name="T4"/></text:p>
                </table:table-cell>
              </table:table-row>
              <table:table-row table:style-name="Table28.3">
                <table:table-cell table:style-name="Table28.A3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28.B4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28.C4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28.D4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28.E4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28.F4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28.A3" office:value-type="string">
                  <text:p text:style-name="P2" loext:marker-style-name="T4"><text:span text:style-name="T4">14</text:span><text:span text:style-name="T4"/></text:p>
                </table:table-cell>
              </table:table-row>
              <table:table-row table:style-name="Table28.3">
                <table:table-cell table:style-name="Table28.A3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28.B5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28.C5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28.D5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28.E5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28.F5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28.A3" office:value-type="string">
                  <text:p text:style-name="P2" loext:marker-style-name="T4"><text:span text:style-name="T4">21</text:span><text:span text:style-name="T4"/></text:p>
                </table:table-cell>
              </table:table-row>
              <table:table-row table:style-name="Table28.3">
                <table:table-cell table:style-name="Table28.A3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28.B6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28.C6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28.D6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28.E6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28.F6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28.A3" office:value-type="string">
                  <text:p text:style-name="P2" loext:marker-style-name="T4"><text:span text:style-name="T4">28</text:span><text:span text:style-name="T4"/></text:p>
                </table:table-cell>
              </table:table-row>
              <table:table-row table:style-name="Table28.3">
                <table:table-cell table:style-name="Table28.A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28.B7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28.C7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28.D7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28.E7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28.F7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28.A3" office:value-type="string">
                  <text:p text:style-name="P2" loext:marker-style-name="T4"><text:span text:style-name="T4">4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30.A1" office:value-type="string">
            <table:table table:name="Table29" table:style-name="Table29">
              <table:table-column table:style-name="Table29.A"/>
              <table:table-column table:style-name="Table29.B"/>
              <table:table-column table:style-name="Table29.C"/>
              <table:table-row table:style-name="Table29.1">
                <table:table-cell table:style-name="Table29.A1" office:value-type="string">
                  <text:p text:style-name="P4" loext:marker-style-name="T6"/>
                </table:table-cell>
                <table:table-cell table:style-name="Table29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29.1">
                <table:table-cell table:style-name="Table29.A2" office:value-type="string">
                  <text:p text:style-name="P5" loext:marker-style-name="T8"/>
                </table:table-cell>
                <table:table-cell table:style-name="Table29.B2" office:value-type="string">
                  <text:p text:style-name="P1" loext:marker-style-name="T9"><text:span text:style-name="T9">Oct 09</text:span><text:span text:style-name="T9"/></text:p>
                </table:table-cell>
                <table:table-cell table:style-name="Table29.C2" office:value-type="string">
                  <text:p text:style-name="P1" loext:marker-style-name="T10"><text:span text:style-name="T10">Columbus Day</text:span><text:span text:style-name="T10"/></text:p>
                </table:table-cell>
              </table:table-row>
              <table:table-row table:style-name="Table29.1">
                <table:table-cell table:style-name="Table29.A3" office:value-type="string">
                  <text:p text:style-name="P5" loext:marker-style-name="T8"/>
                </table:table-cell>
                <table:table-cell table:style-name="Table29.B3" office:value-type="string">
                  <text:p text:style-name="P11" loext:marker-style-name="T9"/>
                </table:table-cell>
                <table:table-cell table:style-name="Table29.C3" office:value-type="string">
                  <text:p text:style-name="P12" loext:marker-style-name="T10"/>
                </table:table-cell>
              </table:table-row>
              <table:table-row table:style-name="Table29.1">
                <table:table-cell table:style-name="Table29.A4" office:value-type="string">
                  <text:p text:style-name="P6" loext:marker-style-name="T11"/>
                </table:table-cell>
                <table:table-cell table:style-name="Table29.B4" office:value-type="string">
                  <text:p text:style-name="P7" loext:marker-style-name="T12"/>
                </table:table-cell>
                <table:table-cell table:style-name="Table29.C4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5" office:value-type="string">
                  <text:p text:style-name="P6" loext:marker-style-name="T11"/>
                </table:table-cell>
                <table:table-cell table:style-name="Table29.B5" office:value-type="string">
                  <text:p text:style-name="P7" loext:marker-style-name="T12"/>
                </table:table-cell>
                <table:table-cell table:style-name="Table29.C5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6" office:value-type="string">
                  <text:p text:style-name="P6" loext:marker-style-name="T11"/>
                </table:table-cell>
                <table:table-cell table:style-name="Table29.B6" office:value-type="string">
                  <text:p text:style-name="P7" loext:marker-style-name="T12"/>
                </table:table-cell>
                <table:table-cell table:style-name="Table29.C6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7" office:value-type="string">
                  <text:p text:style-name="P6" loext:marker-style-name="T11"/>
                </table:table-cell>
                <table:table-cell table:style-name="Table29.B7" office:value-type="string">
                  <text:p text:style-name="P7" loext:marker-style-name="T12"/>
                </table:table-cell>
                <table:table-cell table:style-name="Table29.C7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8" office:value-type="string">
                  <text:p text:style-name="P6" loext:marker-style-name="T11"/>
                </table:table-cell>
                <table:table-cell table:style-name="Table29.B8" office:value-type="string">
                  <text:p text:style-name="P7" loext:marker-style-name="T12"/>
                </table:table-cell>
                <table:table-cell table:style-name="Table29.C8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9" office:value-type="string">
                  <text:p text:style-name="P6" loext:marker-style-name="T11"/>
                </table:table-cell>
                <table:table-cell table:style-name="Table29.B9" office:value-type="string">
                  <text:p text:style-name="P7" loext:marker-style-name="T12"/>
                </table:table-cell>
                <table:table-cell table:style-name="Table29.C9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0" office:value-type="string">
                  <text:p text:style-name="P6" loext:marker-style-name="T11"/>
                </table:table-cell>
                <table:table-cell table:style-name="Table29.B10" office:value-type="string">
                  <text:p text:style-name="P7" loext:marker-style-name="T12"/>
                </table:table-cell>
                <table:table-cell table:style-name="Table29.C10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1" office:value-type="string">
                  <text:p text:style-name="P6" loext:marker-style-name="T11"/>
                </table:table-cell>
                <table:table-cell table:style-name="Table29.B11" office:value-type="string">
                  <text:p text:style-name="P7" loext:marker-style-name="T12"/>
                </table:table-cell>
                <table:table-cell table:style-name="Table29.C11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2" office:value-type="string">
                  <text:p text:style-name="P6" loext:marker-style-name="T11"/>
                </table:table-cell>
                <table:table-cell table:style-name="Table29.B12" office:value-type="string">
                  <text:p text:style-name="P7" loext:marker-style-name="T12"/>
                </table:table-cell>
                <table:table-cell table:style-name="Table29.C12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3" office:value-type="string">
                  <text:p text:style-name="P6" loext:marker-style-name="T11"/>
                </table:table-cell>
                <table:table-cell table:style-name="Table29.B13" office:value-type="string">
                  <text:p text:style-name="P7" loext:marker-style-name="T12"><text:bookmark text:name="_GoBack Copy 9"/></text:p>
                </table:table-cell>
                <table:table-cell table:style-name="Table29.C13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4" office:value-type="string">
                  <text:p text:style-name="P6" loext:marker-style-name="T11"/>
                </table:table-cell>
                <table:table-cell table:style-name="Table29.B14" office:value-type="string">
                  <text:p text:style-name="P7" loext:marker-style-name="T12"/>
                </table:table-cell>
                <table:table-cell table:style-name="Table29.C14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5" office:value-type="string">
                  <text:p text:style-name="P6" loext:marker-style-name="T11"/>
                </table:table-cell>
                <table:table-cell table:style-name="Table29.B15" office:value-type="string">
                  <text:p text:style-name="P7" loext:marker-style-name="T12"/>
                </table:table-cell>
                <table:table-cell table:style-name="Table29.C15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6" office:value-type="string">
                  <text:p text:style-name="P6" loext:marker-style-name="T11"/>
                </table:table-cell>
                <table:table-cell table:style-name="Table29.B16" office:value-type="string">
                  <text:p text:style-name="P7" loext:marker-style-name="T12"/>
                </table:table-cell>
                <table:table-cell table:style-name="Table29.C16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7" office:value-type="string">
                  <text:p text:style-name="P6" loext:marker-style-name="T11"/>
                </table:table-cell>
                <table:table-cell table:style-name="Table29.B17" office:value-type="string">
                  <text:p text:style-name="P7" loext:marker-style-name="T12"/>
                </table:table-cell>
                <table:table-cell table:style-name="Table29.C17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8" office:value-type="string">
                  <text:p text:style-name="P6" loext:marker-style-name="T11"/>
                </table:table-cell>
                <table:table-cell table:style-name="Table29.B18" office:value-type="string">
                  <text:p text:style-name="P7" loext:marker-style-name="T12"/>
                </table:table-cell>
                <table:table-cell table:style-name="Table29.C18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19" office:value-type="string">
                  <text:p text:style-name="P6" loext:marker-style-name="T11"/>
                </table:table-cell>
                <table:table-cell table:style-name="Table29.B19" office:value-type="string">
                  <text:p text:style-name="P7" loext:marker-style-name="T12"/>
                </table:table-cell>
                <table:table-cell table:style-name="Table29.C19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20" office:value-type="string">
                  <text:p text:style-name="P6" loext:marker-style-name="T11"/>
                </table:table-cell>
                <table:table-cell table:style-name="Table29.B20" office:value-type="string">
                  <text:p text:style-name="P7" loext:marker-style-name="T12"/>
                </table:table-cell>
                <table:table-cell table:style-name="Table29.C20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21" office:value-type="string">
                  <text:p text:style-name="P6" loext:marker-style-name="T11"/>
                </table:table-cell>
                <table:table-cell table:style-name="Table29.B21" office:value-type="string">
                  <text:p text:style-name="P7" loext:marker-style-name="T12"/>
                </table:table-cell>
                <table:table-cell table:style-name="Table29.C21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22" office:value-type="string">
                  <text:p text:style-name="P6" loext:marker-style-name="T11"/>
                </table:table-cell>
                <table:table-cell table:style-name="Table29.B22" office:value-type="string">
                  <text:p text:style-name="P7" loext:marker-style-name="T12"/>
                </table:table-cell>
                <table:table-cell table:style-name="Table29.C22" office:value-type="string">
                  <text:p text:style-name="P8" loext:marker-style-name="T13"/>
                </table:table-cell>
              </table:table-row>
              <table:table-row table:style-name="Table29.1">
                <table:table-cell table:style-name="Table29.A23" office:value-type="string">
                  <text:p text:style-name="P6" loext:marker-style-name="T11"/>
                </table:table-cell>
                <table:table-cell table:style-name="Table29.B23" office:value-type="string">
                  <text:p text:style-name="P7" loext:marker-style-name="T12"/>
                </table:table-cell>
                <table:table-cell table:style-name="Table29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33" table:style-name="Table33">
        <table:table-column table:style-name="Table33.A"/>
        <table:table-column table:style-name="Table33.B"/>
        <text:soft-page-break/>
        <table:table-row table:style-name="Table33.1">
          <table:table-cell table:style-name="Table33.A1" office:value-type="string">
            <table:table table:name="Table31" table:style-name="Table31">
              <table:table-column table:style-name="Table31.A"/>
              <table:table-column table:style-name="Table31.B"/>
              <table:table-column table:style-name="Table31.C"/>
              <table:table-column table:style-name="Table31.B"/>
              <table:table-column table:style-name="Table31.C"/>
              <table:table-column table:style-name="Table31.B"/>
              <table:table-column table:style-name="Table31.C"/>
              <table:table-row table:style-name="Table31.1">
                <table:table-cell table:style-name="Table31.A1" table:number-columns-spanned="7" office:value-type="string">
                  <text:p text:style-name="P1" loext:marker-style-name="T1"><text:span text:style-name="T2">NOVEMBER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31.2">
                <table:table-cell table:style-name="Table31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31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31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31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31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31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31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31.3">
                <table:table-cell table:style-name="Table31.A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31.B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31.C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31.D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31.E3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31.F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31.A3" office:value-type="string">
                  <text:p text:style-name="P2" loext:marker-style-name="T4"><text:span text:style-name="T4">4</text:span><text:span text:style-name="T4"/></text:p>
                </table:table-cell>
              </table:table-row>
              <table:table-row table:style-name="Table31.3">
                <table:table-cell table:style-name="Table31.A3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31.B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31.C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31.D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31.E4" office:value-type="string">
                  <text:p text:style-name="P2" loext:marker-style-name="T4"><text:span text:style-name="T4">9</text:span><text:span text:style-name="T4"/></text:p>
                </table:table-cell>
                <table:table-cell table:style-name="Table31.F4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31.A3" office:value-type="string">
                  <text:p text:style-name="P2" loext:marker-style-name="T4"><text:span text:style-name="T4">11</text:span><text:span text:style-name="T4"/></text:p>
                </table:table-cell>
              </table:table-row>
              <table:table-row table:style-name="Table31.3">
                <table:table-cell table:style-name="Table31.A3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31.B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31.C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31.D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31.E5" office:value-type="string">
                  <text:p text:style-name="P2" loext:marker-style-name="T4"><text:span text:style-name="T4">16</text:span><text:span text:style-name="T4"/></text:p>
                </table:table-cell>
                <table:table-cell table:style-name="Table31.F5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31.A3" office:value-type="string">
                  <text:p text:style-name="P2" loext:marker-style-name="T4"><text:span text:style-name="T4">18</text:span><text:span text:style-name="T4"/></text:p>
                </table:table-cell>
              </table:table-row>
              <table:table-row table:style-name="Table31.3">
                <table:table-cell table:style-name="Table31.A3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31.B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31.C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31.D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31.E6" office:value-type="string">
                  <text:p text:style-name="P2" loext:marker-style-name="T4"><text:span text:style-name="T4">23</text:span><text:span text:style-name="T4"/></text:p>
                </table:table-cell>
                <table:table-cell table:style-name="Table31.F6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31.A3" office:value-type="string">
                  <text:p text:style-name="P2" loext:marker-style-name="T4"><text:span text:style-name="T4">25</text:span><text:span text:style-name="T4"/></text:p>
                </table:table-cell>
              </table:table-row>
              <table:table-row table:style-name="Table31.3">
                <table:table-cell table:style-name="Table31.A3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31.B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31.C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31.D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31.E7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31.F7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31.A3" office:value-type="string">
                  <text:p text:style-name="P2" loext:marker-style-name="T4"><text:span text:style-name="T4">2</text:span><text:span text:style-name="T4"/></text:p>
                </table:table-cell>
              </table:table-row>
            </table:table>
            <text:p text:style-name="P9" loext:marker-style-name="T14"/>
          </table:table-cell>
          <table:table-cell table:style-name="Table33.A1" office:value-type="string">
            <table:table table:name="Table32" table:style-name="Table32">
              <table:table-column table:style-name="Table32.A"/>
              <table:table-column table:style-name="Table32.B"/>
              <table:table-column table:style-name="Table32.C"/>
              <table:table-row table:style-name="Table32.1">
                <table:table-cell table:style-name="Table32.A1" office:value-type="string">
                  <text:p text:style-name="P4" loext:marker-style-name="T6"/>
                </table:table-cell>
                <table:table-cell table:style-name="Table32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32.1">
                <table:table-cell table:style-name="Table32.A2" office:value-type="string">
                  <text:p text:style-name="P5" loext:marker-style-name="T8"/>
                </table:table-cell>
                <table:table-cell table:style-name="Table32.B2" office:value-type="string">
                  <text:p text:style-name="P1" loext:marker-style-name="T9"><text:span text:style-name="T9">Nov 10</text:span><text:span text:style-name="T9"/></text:p>
                </table:table-cell>
                <table:table-cell table:style-name="Table32.C2" office:value-type="string">
                  <text:p text:style-name="P1" loext:marker-style-name="T10"><text:span text:style-name="T10">Veterans Day Holiday</text:span><text:span text:style-name="T10"/></text:p>
                </table:table-cell>
              </table:table-row>
              <table:table-row table:style-name="Table32.1">
                <table:table-cell table:style-name="Table32.A3" office:value-type="string">
                  <text:p text:style-name="P5" loext:marker-style-name="T8"/>
                </table:table-cell>
                <table:table-cell table:style-name="Table32.B3" office:value-type="string">
                  <text:p text:style-name="P1" loext:marker-style-name="T9"><text:span text:style-name="T9">Nov 11</text:span><text:span text:style-name="T9"/></text:p>
                </table:table-cell>
                <table:table-cell table:style-name="Table32.C3" office:value-type="string">
                  <text:p text:style-name="P1" loext:marker-style-name="T10"><text:span text:style-name="T10">Veterans Day</text:span><text:span text:style-name="T10"/></text:p>
                </table:table-cell>
              </table:table-row>
              <table:table-row table:style-name="Table32.1">
                <table:table-cell table:style-name="Table32.A4" office:value-type="string">
                  <text:p text:style-name="P6" loext:marker-style-name="T11"/>
                </table:table-cell>
                <table:table-cell table:style-name="Table32.B4" office:value-type="string">
                  <text:p text:style-name="P1" loext:marker-style-name="T12"><text:span text:style-name="T9">Nov 23</text:span><text:span text:style-name="T12"/></text:p>
                </table:table-cell>
                <table:table-cell table:style-name="Table32.C4" office:value-type="string">
                  <text:p text:style-name="P1" loext:marker-style-name="T13"><text:span text:style-name="T10">Thanksgiving Day</text:span><text:span text:style-name="T13"/></text:p>
                </table:table-cell>
              </table:table-row>
              <table:table-row table:style-name="Table32.1">
                <table:table-cell table:style-name="Table32.A5" office:value-type="string">
                  <text:p text:style-name="P6" loext:marker-style-name="T11"/>
                </table:table-cell>
                <table:table-cell table:style-name="Table32.B5" office:value-type="string">
                  <text:p text:style-name="P7" loext:marker-style-name="T12"/>
                </table:table-cell>
                <table:table-cell table:style-name="Table32.C5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6" office:value-type="string">
                  <text:p text:style-name="P6" loext:marker-style-name="T11"/>
                </table:table-cell>
                <table:table-cell table:style-name="Table32.B6" office:value-type="string">
                  <text:p text:style-name="P7" loext:marker-style-name="T12"/>
                </table:table-cell>
                <table:table-cell table:style-name="Table32.C6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7" office:value-type="string">
                  <text:p text:style-name="P6" loext:marker-style-name="T11"/>
                </table:table-cell>
                <table:table-cell table:style-name="Table32.B7" office:value-type="string">
                  <text:p text:style-name="P7" loext:marker-style-name="T12"/>
                </table:table-cell>
                <table:table-cell table:style-name="Table32.C7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8" office:value-type="string">
                  <text:p text:style-name="P6" loext:marker-style-name="T11"/>
                </table:table-cell>
                <table:table-cell table:style-name="Table32.B8" office:value-type="string">
                  <text:p text:style-name="P7" loext:marker-style-name="T12"/>
                </table:table-cell>
                <table:table-cell table:style-name="Table32.C8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9" office:value-type="string">
                  <text:p text:style-name="P6" loext:marker-style-name="T11"/>
                </table:table-cell>
                <table:table-cell table:style-name="Table32.B9" office:value-type="string">
                  <text:p text:style-name="P7" loext:marker-style-name="T12"/>
                </table:table-cell>
                <table:table-cell table:style-name="Table32.C9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0" office:value-type="string">
                  <text:p text:style-name="P6" loext:marker-style-name="T11"/>
                </table:table-cell>
                <table:table-cell table:style-name="Table32.B10" office:value-type="string">
                  <text:p text:style-name="P7" loext:marker-style-name="T12"/>
                </table:table-cell>
                <table:table-cell table:style-name="Table32.C10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1" office:value-type="string">
                  <text:p text:style-name="P6" loext:marker-style-name="T11"/>
                </table:table-cell>
                <table:table-cell table:style-name="Table32.B11" office:value-type="string">
                  <text:p text:style-name="P7" loext:marker-style-name="T12"/>
                </table:table-cell>
                <table:table-cell table:style-name="Table32.C11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2" office:value-type="string">
                  <text:p text:style-name="P6" loext:marker-style-name="T11"/>
                </table:table-cell>
                <table:table-cell table:style-name="Table32.B12" office:value-type="string">
                  <text:p text:style-name="P7" loext:marker-style-name="T12"/>
                </table:table-cell>
                <table:table-cell table:style-name="Table32.C12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3" office:value-type="string">
                  <text:p text:style-name="P6" loext:marker-style-name="T11"/>
                </table:table-cell>
                <table:table-cell table:style-name="Table32.B13" office:value-type="string">
                  <text:p text:style-name="P7" loext:marker-style-name="T12"><text:bookmark text:name="_GoBack Copy 10"/></text:p>
                </table:table-cell>
                <table:table-cell table:style-name="Table32.C13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4" office:value-type="string">
                  <text:p text:style-name="P6" loext:marker-style-name="T11"/>
                </table:table-cell>
                <table:table-cell table:style-name="Table32.B14" office:value-type="string">
                  <text:p text:style-name="P7" loext:marker-style-name="T12"/>
                </table:table-cell>
                <table:table-cell table:style-name="Table32.C14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5" office:value-type="string">
                  <text:p text:style-name="P6" loext:marker-style-name="T11"/>
                </table:table-cell>
                <table:table-cell table:style-name="Table32.B15" office:value-type="string">
                  <text:p text:style-name="P7" loext:marker-style-name="T12"/>
                </table:table-cell>
                <table:table-cell table:style-name="Table32.C15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6" office:value-type="string">
                  <text:p text:style-name="P6" loext:marker-style-name="T11"/>
                </table:table-cell>
                <table:table-cell table:style-name="Table32.B16" office:value-type="string">
                  <text:p text:style-name="P7" loext:marker-style-name="T12"/>
                </table:table-cell>
                <table:table-cell table:style-name="Table32.C16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7" office:value-type="string">
                  <text:p text:style-name="P6" loext:marker-style-name="T11"/>
                </table:table-cell>
                <table:table-cell table:style-name="Table32.B17" office:value-type="string">
                  <text:p text:style-name="P7" loext:marker-style-name="T12"/>
                </table:table-cell>
                <table:table-cell table:style-name="Table32.C17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8" office:value-type="string">
                  <text:p text:style-name="P6" loext:marker-style-name="T11"/>
                </table:table-cell>
                <table:table-cell table:style-name="Table32.B18" office:value-type="string">
                  <text:p text:style-name="P7" loext:marker-style-name="T12"/>
                </table:table-cell>
                <table:table-cell table:style-name="Table32.C18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19" office:value-type="string">
                  <text:p text:style-name="P6" loext:marker-style-name="T11"/>
                </table:table-cell>
                <table:table-cell table:style-name="Table32.B19" office:value-type="string">
                  <text:p text:style-name="P7" loext:marker-style-name="T12"/>
                </table:table-cell>
                <table:table-cell table:style-name="Table32.C19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20" office:value-type="string">
                  <text:p text:style-name="P6" loext:marker-style-name="T11"/>
                </table:table-cell>
                <table:table-cell table:style-name="Table32.B20" office:value-type="string">
                  <text:p text:style-name="P7" loext:marker-style-name="T12"/>
                </table:table-cell>
                <table:table-cell table:style-name="Table32.C20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21" office:value-type="string">
                  <text:p text:style-name="P6" loext:marker-style-name="T11"/>
                </table:table-cell>
                <table:table-cell table:style-name="Table32.B21" office:value-type="string">
                  <text:p text:style-name="P7" loext:marker-style-name="T12"/>
                </table:table-cell>
                <table:table-cell table:style-name="Table32.C21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22" office:value-type="string">
                  <text:p text:style-name="P6" loext:marker-style-name="T11"/>
                </table:table-cell>
                <table:table-cell table:style-name="Table32.B22" office:value-type="string">
                  <text:p text:style-name="P7" loext:marker-style-name="T12"/>
                </table:table-cell>
                <table:table-cell table:style-name="Table32.C22" office:value-type="string">
                  <text:p text:style-name="P8" loext:marker-style-name="T13"/>
                </table:table-cell>
              </table:table-row>
              <table:table-row table:style-name="Table32.1">
                <table:table-cell table:style-name="Table32.A23" office:value-type="string">
                  <text:p text:style-name="P6" loext:marker-style-name="T11"/>
                </table:table-cell>
                <table:table-cell table:style-name="Table32.B23" office:value-type="string">
                  <text:p text:style-name="P7" loext:marker-style-name="T12"/>
                </table:table-cell>
                <table:table-cell table:style-name="Table32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  <table:table table:name="Table36" table:style-name="Table36">
        <table:table-column table:style-name="Table36.A"/>
        <table:table-column table:style-name="Table36.B"/>
        <text:soft-page-break/>
        <table:table-row table:style-name="Table36.1">
          <table:table-cell table:style-name="Table36.A1" office:value-type="string">
            <table:table table:name="Table34" table:style-name="Table34">
              <table:table-column table:style-name="Table34.A"/>
              <table:table-column table:style-name="Table34.B"/>
              <table:table-column table:style-name="Table34.C"/>
              <table:table-column table:style-name="Table34.B"/>
              <table:table-column table:style-name="Table34.C"/>
              <table:table-column table:style-name="Table34.B"/>
              <table:table-column table:style-name="Table34.C"/>
              <table:table-row table:style-name="Table34.1">
                <table:table-cell table:style-name="Table34.A1" table:number-columns-spanned="7" office:value-type="string">
                  <text:p text:style-name="P1" loext:marker-style-name="T1"><text:span text:style-name="T2">DECEMBER 2028</text:span><text:span text:style-name="T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34.2">
                <table:table-cell table:style-name="Table34.A2" office:value-type="string">
                  <text:p text:style-name="P2" loext:marker-style-name="T3"><text:span text:style-name="T3">SUN</text:span><text:span text:style-name="T3"/></text:p>
                </table:table-cell>
                <table:table-cell table:style-name="Table34.A2" office:value-type="string">
                  <text:p text:style-name="P2" loext:marker-style-name="T3"><text:span text:style-name="T3">MON</text:span><text:span text:style-name="T3"/></text:p>
                </table:table-cell>
                <table:table-cell table:style-name="Table34.A2" office:value-type="string">
                  <text:p text:style-name="P2" loext:marker-style-name="T3"><text:span text:style-name="T3">TUE</text:span><text:span text:style-name="T3"/></text:p>
                </table:table-cell>
                <table:table-cell table:style-name="Table34.A2" office:value-type="string">
                  <text:p text:style-name="P2" loext:marker-style-name="T3"><text:span text:style-name="T3">WED</text:span><text:span text:style-name="T3"/></text:p>
                </table:table-cell>
                <table:table-cell table:style-name="Table34.A2" office:value-type="string">
                  <text:p text:style-name="P2" loext:marker-style-name="T3"><text:span text:style-name="T3">THU</text:span><text:span text:style-name="T3"/></text:p>
                </table:table-cell>
                <table:table-cell table:style-name="Table34.A2" office:value-type="string">
                  <text:p text:style-name="P2" loext:marker-style-name="T3"><text:span text:style-name="T3">FRI</text:span><text:span text:style-name="T3"/></text:p>
                </table:table-cell>
                <table:table-cell table:style-name="Table34.A2" office:value-type="string">
                  <text:p text:style-name="P2" loext:marker-style-name="T3"><text:span text:style-name="T3">SAT</text:span><text:span text:style-name="T3"/></text:p>
                </table:table-cell>
              </table:table-row>
              <table:table-row table:style-name="Table34.3">
                <table:table-cell table:style-name="Table34.A3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34.B3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34.C3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34.D3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34.E3" office:value-type="string">
                  <text:p text:style-name="P2" loext:marker-style-name="T4"><text:span text:style-name="T4">30</text:span><text:span text:style-name="T4"/></text:p>
                </table:table-cell>
                <table:table-cell table:style-name="Table34.F3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34.A3" office:value-type="string">
                  <text:p text:style-name="P2" loext:marker-style-name="T4"><text:span text:style-name="T4">2</text:span><text:span text:style-name="T4"/></text:p>
                </table:table-cell>
              </table:table-row>
              <table:table-row table:style-name="Table34.3">
                <table:table-cell table:style-name="Table34.A3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34.B4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34.C4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34.D4" office:value-type="string">
                  <text:p text:style-name="P2" loext:marker-style-name="T4"><text:span text:style-name="T4">6</text:span><text:span text:style-name="T4"/></text:p>
                </table:table-cell>
                <table:table-cell table:style-name="Table34.E4" office:value-type="string">
                  <text:p text:style-name="P2" loext:marker-style-name="T4"><text:span text:style-name="T4">7</text:span><text:span text:style-name="T4"/></text:p>
                </table:table-cell>
                <table:table-cell table:style-name="Table34.F4" office:value-type="string">
                  <text:p text:style-name="P2" loext:marker-style-name="T4"><text:span text:style-name="T4">8</text:span><text:span text:style-name="T4"/></text:p>
                </table:table-cell>
                <table:table-cell table:style-name="Table34.A3" office:value-type="string">
                  <text:p text:style-name="P2" loext:marker-style-name="T4"><text:span text:style-name="T4">9</text:span><text:span text:style-name="T4"/></text:p>
                </table:table-cell>
              </table:table-row>
              <table:table-row table:style-name="Table34.3">
                <table:table-cell table:style-name="Table34.A3" office:value-type="string">
                  <text:p text:style-name="P2" loext:marker-style-name="T4"><text:span text:style-name="T4">10</text:span><text:span text:style-name="T4"/></text:p>
                </table:table-cell>
                <table:table-cell table:style-name="Table34.B5" office:value-type="string">
                  <text:p text:style-name="P2" loext:marker-style-name="T4"><text:span text:style-name="T4">11</text:span><text:span text:style-name="T4"/></text:p>
                </table:table-cell>
                <table:table-cell table:style-name="Table34.C5" office:value-type="string">
                  <text:p text:style-name="P2" loext:marker-style-name="T4"><text:span text:style-name="T4">12</text:span><text:span text:style-name="T4"/></text:p>
                </table:table-cell>
                <table:table-cell table:style-name="Table34.D5" office:value-type="string">
                  <text:p text:style-name="P2" loext:marker-style-name="T4"><text:span text:style-name="T4">13</text:span><text:span text:style-name="T4"/></text:p>
                </table:table-cell>
                <table:table-cell table:style-name="Table34.E5" office:value-type="string">
                  <text:p text:style-name="P2" loext:marker-style-name="T4"><text:span text:style-name="T4">14</text:span><text:span text:style-name="T4"/></text:p>
                </table:table-cell>
                <table:table-cell table:style-name="Table34.F5" office:value-type="string">
                  <text:p text:style-name="P2" loext:marker-style-name="T4"><text:span text:style-name="T4">15</text:span><text:span text:style-name="T4"/></text:p>
                </table:table-cell>
                <table:table-cell table:style-name="Table34.A3" office:value-type="string">
                  <text:p text:style-name="P2" loext:marker-style-name="T4"><text:span text:style-name="T4">16</text:span><text:span text:style-name="T4"/></text:p>
                </table:table-cell>
              </table:table-row>
              <table:table-row table:style-name="Table34.3">
                <table:table-cell table:style-name="Table34.A3" office:value-type="string">
                  <text:p text:style-name="P2" loext:marker-style-name="T4"><text:span text:style-name="T4">17</text:span><text:span text:style-name="T4"/></text:p>
                </table:table-cell>
                <table:table-cell table:style-name="Table34.B6" office:value-type="string">
                  <text:p text:style-name="P2" loext:marker-style-name="T4"><text:span text:style-name="T4">18</text:span><text:span text:style-name="T4"/></text:p>
                </table:table-cell>
                <table:table-cell table:style-name="Table34.C6" office:value-type="string">
                  <text:p text:style-name="P2" loext:marker-style-name="T4"><text:span text:style-name="T4">19</text:span><text:span text:style-name="T4"/></text:p>
                </table:table-cell>
                <table:table-cell table:style-name="Table34.D6" office:value-type="string">
                  <text:p text:style-name="P2" loext:marker-style-name="T4"><text:span text:style-name="T4">20</text:span><text:span text:style-name="T4"/></text:p>
                </table:table-cell>
                <table:table-cell table:style-name="Table34.E6" office:value-type="string">
                  <text:p text:style-name="P2" loext:marker-style-name="T4"><text:span text:style-name="T4">21</text:span><text:span text:style-name="T4"/></text:p>
                </table:table-cell>
                <table:table-cell table:style-name="Table34.F6" office:value-type="string">
                  <text:p text:style-name="P2" loext:marker-style-name="T4"><text:span text:style-name="T4">22</text:span><text:span text:style-name="T4"/></text:p>
                </table:table-cell>
                <table:table-cell table:style-name="Table34.A3" office:value-type="string">
                  <text:p text:style-name="P2" loext:marker-style-name="T4"><text:span text:style-name="T4">23</text:span><text:span text:style-name="T4"/></text:p>
                </table:table-cell>
              </table:table-row>
              <table:table-row table:style-name="Table34.3">
                <table:table-cell table:style-name="Table34.A3" office:value-type="string">
                  <text:p text:style-name="P2" loext:marker-style-name="T4"><text:span text:style-name="T4">24</text:span><text:span text:style-name="T4"/></text:p>
                </table:table-cell>
                <table:table-cell table:style-name="Table34.B7" office:value-type="string">
                  <text:p text:style-name="P2" loext:marker-style-name="T4"><text:span text:style-name="T4">25</text:span><text:span text:style-name="T4"/></text:p>
                </table:table-cell>
                <table:table-cell table:style-name="Table34.C7" office:value-type="string">
                  <text:p text:style-name="P2" loext:marker-style-name="T4"><text:span text:style-name="T4">26</text:span><text:span text:style-name="T4"/></text:p>
                </table:table-cell>
                <table:table-cell table:style-name="Table34.D7" office:value-type="string">
                  <text:p text:style-name="P2" loext:marker-style-name="T4"><text:span text:style-name="T4">27</text:span><text:span text:style-name="T4"/></text:p>
                </table:table-cell>
                <table:table-cell table:style-name="Table34.E7" office:value-type="string">
                  <text:p text:style-name="P2" loext:marker-style-name="T4"><text:span text:style-name="T4">28</text:span><text:span text:style-name="T4"/></text:p>
                </table:table-cell>
                <table:table-cell table:style-name="Table34.F7" office:value-type="string">
                  <text:p text:style-name="P2" loext:marker-style-name="T4"><text:span text:style-name="T4">29</text:span><text:span text:style-name="T4"/></text:p>
                </table:table-cell>
                <table:table-cell table:style-name="Table34.A3" office:value-type="string">
                  <text:p text:style-name="P2" loext:marker-style-name="T4"><text:span text:style-name="T4">30</text:span><text:span text:style-name="T4"/></text:p>
                </table:table-cell>
              </table:table-row>
              <table:table-row table:style-name="Table34.3">
                <table:table-cell table:style-name="Table34.A3" office:value-type="string">
                  <text:p text:style-name="P2" loext:marker-style-name="T4"><text:span text:style-name="T4">31</text:span><text:span text:style-name="T4"/></text:p>
                </table:table-cell>
                <table:table-cell table:style-name="Table34.B8" office:value-type="string">
                  <text:p text:style-name="P2" loext:marker-style-name="T4"><text:span text:style-name="T4">1</text:span><text:span text:style-name="T4"/></text:p>
                </table:table-cell>
                <table:table-cell table:style-name="Table34.C8" office:value-type="string">
                  <text:p text:style-name="P2" loext:marker-style-name="T4"><text:span text:style-name="T4">2</text:span><text:span text:style-name="T4"/></text:p>
                </table:table-cell>
                <table:table-cell table:style-name="Table34.D8" office:value-type="string">
                  <text:p text:style-name="P2" loext:marker-style-name="T4"><text:span text:style-name="T4">3</text:span><text:span text:style-name="T4"/></text:p>
                </table:table-cell>
                <table:table-cell table:style-name="Table34.E8" office:value-type="string">
                  <text:p text:style-name="P2" loext:marker-style-name="T4"><text:span text:style-name="T4">4</text:span><text:span text:style-name="T4"/></text:p>
                </table:table-cell>
                <table:table-cell table:style-name="Table34.F8" office:value-type="string">
                  <text:p text:style-name="P2" loext:marker-style-name="T4"><text:span text:style-name="T4">5</text:span><text:span text:style-name="T4"/></text:p>
                </table:table-cell>
                <table:table-cell table:style-name="Table34.A3" office:value-type="string">
                  <text:p text:style-name="P2" loext:marker-style-name="T4"><text:span text:style-name="T4">6</text:span><text:span text:style-name="T4"/></text:p>
                </table:table-cell>
              </table:table-row>
            </table:table>
            <text:p text:style-name="P3" loext:marker-style-name="T5"/>
          </table:table-cell>
          <table:table-cell table:style-name="Table36.A1" office:value-type="string">
            <table:table table:name="Table35" table:style-name="Table35">
              <table:table-column table:style-name="Table35.A"/>
              <table:table-column table:style-name="Table35.B"/>
              <table:table-column table:style-name="Table35.C"/>
              <table:table-row table:style-name="Table35.1">
                <table:table-cell table:style-name="Table35.A1" office:value-type="string">
                  <text:p text:style-name="P4" loext:marker-style-name="T6"/>
                </table:table-cell>
                <table:table-cell table:style-name="Table35.B1" table:number-columns-spanned="2" office:value-type="string">
                  <text:p text:style-name="P1" loext:marker-style-name="T7"><text:span text:style-name="T7">Notes:</text:span><text:span text:style-name="T7"/></text:p>
                </table:table-cell>
                <table:covered-table-cell/>
              </table:table-row>
              <table:table-row table:style-name="Table35.1">
                <table:table-cell table:style-name="Table35.A2" office:value-type="string">
                  <text:p text:style-name="P5" loext:marker-style-name="T8"/>
                </table:table-cell>
                <table:table-cell table:style-name="Table35.B2" office:value-type="string">
                  <text:p text:style-name="P1" loext:marker-style-name="T9"><text:span text:style-name="T9">Dec 25</text:span><text:span text:style-name="T9"/></text:p>
                </table:table-cell>
                <table:table-cell table:style-name="Table35.C2" office:value-type="string">
                  <text:p text:style-name="P1" loext:marker-style-name="T10"><text:span text:style-name="T10">Christmas</text:span><text:span text:style-name="T10"/></text:p>
                </table:table-cell>
              </table:table-row>
              <table:table-row table:style-name="Table35.1">
                <table:table-cell table:style-name="Table35.A3" office:value-type="string">
                  <text:p text:style-name="P5" loext:marker-style-name="T8"/>
                </table:table-cell>
                <table:table-cell table:style-name="Table35.B3" office:value-type="string">
                  <text:p text:style-name="P11" loext:marker-style-name="T9"/>
                </table:table-cell>
                <table:table-cell table:style-name="Table35.C3" office:value-type="string">
                  <text:p text:style-name="P12" loext:marker-style-name="T10"/>
                </table:table-cell>
              </table:table-row>
              <table:table-row table:style-name="Table35.1">
                <table:table-cell table:style-name="Table35.A4" office:value-type="string">
                  <text:p text:style-name="P6" loext:marker-style-name="T11"/>
                </table:table-cell>
                <table:table-cell table:style-name="Table35.B4" office:value-type="string">
                  <text:p text:style-name="P7" loext:marker-style-name="T12"/>
                </table:table-cell>
                <table:table-cell table:style-name="Table35.C4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5" office:value-type="string">
                  <text:p text:style-name="P6" loext:marker-style-name="T11"/>
                </table:table-cell>
                <table:table-cell table:style-name="Table35.B5" office:value-type="string">
                  <text:p text:style-name="P7" loext:marker-style-name="T12"/>
                </table:table-cell>
                <table:table-cell table:style-name="Table35.C5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6" office:value-type="string">
                  <text:p text:style-name="P6" loext:marker-style-name="T11"/>
                </table:table-cell>
                <table:table-cell table:style-name="Table35.B6" office:value-type="string">
                  <text:p text:style-name="P7" loext:marker-style-name="T12"/>
                </table:table-cell>
                <table:table-cell table:style-name="Table35.C6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7" office:value-type="string">
                  <text:p text:style-name="P6" loext:marker-style-name="T11"/>
                </table:table-cell>
                <table:table-cell table:style-name="Table35.B7" office:value-type="string">
                  <text:p text:style-name="P7" loext:marker-style-name="T12"/>
                </table:table-cell>
                <table:table-cell table:style-name="Table35.C7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8" office:value-type="string">
                  <text:p text:style-name="P6" loext:marker-style-name="T11"/>
                </table:table-cell>
                <table:table-cell table:style-name="Table35.B8" office:value-type="string">
                  <text:p text:style-name="P7" loext:marker-style-name="T12"/>
                </table:table-cell>
                <table:table-cell table:style-name="Table35.C8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9" office:value-type="string">
                  <text:p text:style-name="P6" loext:marker-style-name="T11"/>
                </table:table-cell>
                <table:table-cell table:style-name="Table35.B9" office:value-type="string">
                  <text:p text:style-name="P7" loext:marker-style-name="T12"/>
                </table:table-cell>
                <table:table-cell table:style-name="Table35.C9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0" office:value-type="string">
                  <text:p text:style-name="P6" loext:marker-style-name="T11"/>
                </table:table-cell>
                <table:table-cell table:style-name="Table35.B10" office:value-type="string">
                  <text:p text:style-name="P7" loext:marker-style-name="T12"/>
                </table:table-cell>
                <table:table-cell table:style-name="Table35.C10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1" office:value-type="string">
                  <text:p text:style-name="P6" loext:marker-style-name="T11"/>
                </table:table-cell>
                <table:table-cell table:style-name="Table35.B11" office:value-type="string">
                  <text:p text:style-name="P7" loext:marker-style-name="T12"/>
                </table:table-cell>
                <table:table-cell table:style-name="Table35.C11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2" office:value-type="string">
                  <text:p text:style-name="P6" loext:marker-style-name="T11"/>
                </table:table-cell>
                <table:table-cell table:style-name="Table35.B12" office:value-type="string">
                  <text:p text:style-name="P7" loext:marker-style-name="T12"/>
                </table:table-cell>
                <table:table-cell table:style-name="Table35.C12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3" office:value-type="string">
                  <text:p text:style-name="P6" loext:marker-style-name="T11"/>
                </table:table-cell>
                <table:table-cell table:style-name="Table35.B13" office:value-type="string">
                  <text:p text:style-name="P7" loext:marker-style-name="T12"/>
                </table:table-cell>
                <table:table-cell table:style-name="Table35.C13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4" office:value-type="string">
                  <text:p text:style-name="P6" loext:marker-style-name="T11"/>
                </table:table-cell>
                <table:table-cell table:style-name="Table35.B14" office:value-type="string">
                  <text:p text:style-name="P7" loext:marker-style-name="T12"/>
                </table:table-cell>
                <table:table-cell table:style-name="Table35.C14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5" office:value-type="string">
                  <text:p text:style-name="P6" loext:marker-style-name="T11"/>
                </table:table-cell>
                <table:table-cell table:style-name="Table35.B15" office:value-type="string">
                  <text:p text:style-name="P7" loext:marker-style-name="T12"/>
                </table:table-cell>
                <table:table-cell table:style-name="Table35.C15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6" office:value-type="string">
                  <text:p text:style-name="P6" loext:marker-style-name="T11"/>
                </table:table-cell>
                <table:table-cell table:style-name="Table35.B16" office:value-type="string">
                  <text:p text:style-name="P7" loext:marker-style-name="T12"/>
                </table:table-cell>
                <table:table-cell table:style-name="Table35.C16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7" office:value-type="string">
                  <text:p text:style-name="P6" loext:marker-style-name="T11"/>
                </table:table-cell>
                <table:table-cell table:style-name="Table35.B17" office:value-type="string">
                  <text:p text:style-name="P7" loext:marker-style-name="T12"/>
                </table:table-cell>
                <table:table-cell table:style-name="Table35.C17" office:value-type="string">
                  <text:p text:style-name="P8" loext:marker-style-name="T13"><text:bookmark text:name="_GoBack Copy 11"/></text:p>
                </table:table-cell>
              </table:table-row>
              <table:table-row table:style-name="Table35.1">
                <table:table-cell table:style-name="Table35.A18" office:value-type="string">
                  <text:p text:style-name="P6" loext:marker-style-name="T11"/>
                </table:table-cell>
                <table:table-cell table:style-name="Table35.B18" office:value-type="string">
                  <text:p text:style-name="P7" loext:marker-style-name="T12"/>
                </table:table-cell>
                <table:table-cell table:style-name="Table35.C18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19" office:value-type="string">
                  <text:p text:style-name="P6" loext:marker-style-name="T11"/>
                </table:table-cell>
                <table:table-cell table:style-name="Table35.B19" office:value-type="string">
                  <text:p text:style-name="P7" loext:marker-style-name="T12"/>
                </table:table-cell>
                <table:table-cell table:style-name="Table35.C19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20" office:value-type="string">
                  <text:p text:style-name="P6" loext:marker-style-name="T11"/>
                </table:table-cell>
                <table:table-cell table:style-name="Table35.B20" office:value-type="string">
                  <text:p text:style-name="P7" loext:marker-style-name="T12"/>
                </table:table-cell>
                <table:table-cell table:style-name="Table35.C20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21" office:value-type="string">
                  <text:p text:style-name="P6" loext:marker-style-name="T11"/>
                </table:table-cell>
                <table:table-cell table:style-name="Table35.B21" office:value-type="string">
                  <text:p text:style-name="P7" loext:marker-style-name="T12"/>
                </table:table-cell>
                <table:table-cell table:style-name="Table35.C21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22" office:value-type="string">
                  <text:p text:style-name="P6" loext:marker-style-name="T11"/>
                </table:table-cell>
                <table:table-cell table:style-name="Table35.B22" office:value-type="string">
                  <text:p text:style-name="P7" loext:marker-style-name="T12"/>
                </table:table-cell>
                <table:table-cell table:style-name="Table35.C22" office:value-type="string">
                  <text:p text:style-name="P8" loext:marker-style-name="T13"/>
                </table:table-cell>
              </table:table-row>
              <table:table-row table:style-name="Table35.1">
                <table:table-cell table:style-name="Table35.A23" office:value-type="string">
                  <text:p text:style-name="P6" loext:marker-style-name="T11"/>
                </table:table-cell>
                <table:table-cell table:style-name="Table35.B23" office:value-type="string">
                  <text:p text:style-name="P7" loext:marker-style-name="T12"/>
                </table:table-cell>
                <table:table-cell table:style-name="Table35.C23" office:value-type="string">
                  <text:p text:style-name="P8" loext:marker-style-name="T13"/>
                </table:table-cell>
              </table:table-row>
            </table:table>
            <text:p text:style-name="P9" loext:marker-style-name="T14"/>
          </table:table-cell>
        </table:table-row>
      </table:table>
      <text:p text:style-name="P10" loext:marker-style-name="T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Times New Roman" style:font-size-asian="10pt" style:language-asian="en" style:country-asian="US" style:font-name-complex="Calibri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0pt" fo:language="en" fo:country="US" style:letter-kerning="false" style:font-name-asian="Times New Roman" style:font-size-asian="10pt" style:language-asian="en" style:country-asian="US" style:font-name-complex="Calibri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fo:font-size="11pt" style:font-size-asian="11pt" style:font-size-complex="11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Balloon_20_Text" style:display-name="Balloon Text" style:family="paragraph" style:parent-style-name="Standard" loext:linked-style-name="Balloon_20_Text_20_Char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 loext:linked-style-name="Header">
      <style:text-properties style:font-name-complex="Calibri1" style:font-family-complex="Calibri" style:font-family-generic-complex="system" style:font-pitch-complex="variable"/>
    </style:style>
    <style:style style:name="Footer_20_Char" style:display-name="Footer Char" style:family="text" style:parent-style-name="Default_20_Paragraph_20_Font" loext:linked-style-name="Footer">
      <style:text-properties style:font-name-complex="Calibri1" style:font-family-complex="Calibri" style:font-family-generic-complex="system" style:font-pitch-complex="variable"/>
    </style:style>
    <style:style style:name="Balloon_20_Text_20_Char" style:display-name="Balloon Text Char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7.94cm" fo:page-height="21.59cm" style:num-format="1" style:print-orientation="landscape" fo:margin-top="2.286cm" fo:margin-bottom="1.27cm" fo:margin-left="1.905cm" fo:margin-right="1.905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62cm" fo:margin-left="0cm" fo:margin-right="0cm" fo:margin-top="0.6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 text:c="207"/><draw:a xlink:type="simple" xlink:href="https://www.calendarlabs.com/calendar-templates"><draw:frame draw:style-name="Mfr1" draw:name="Picture 2" text:anchor-type="as-char" svg:width="3.034cm" svg:height="0.545cm" draw:z-index="11"><draw:image xlink:href="Pictures/10000001000001E40000005742FED5DA.png" xlink:type="simple" xlink:show="embed" xlink:actuate="onLoad" draw:mime-type="image/png"/></draw:frame></draw:a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Monthly Calendar - CalendarLabs.com</dc:title>
    <dc:subject>Monthly Calendar - CalendarLabs.com</dc:subject>
    <meta:initial-creator>CalendarLabs.com</meta:initial-creator>
    <meta:keyword>calendarlabs.com</meta:keyword>
    <meta:keyword>calendar</meta:keyword>
    <dc:description>All Rights Reserved. Copyright © CalendarLabs.com. Do not distribute or sale without written permission.</dc:description>
    <dc:creator>Dell</dc:creator>
    <meta:editing-cycles>34</meta:editing-cycles>
    <meta:creation-date>2019-02-20T07:43:00</meta:creation-date>
    <dc:date>2024-01-02T12:29:00</dc:date>
    <meta:editing-duration>PT1H17M</meta:editing-duration>
    <meta:generator>LibreOffice/25.8.3.2$Windows_X86_64 LibreOffice_project/8ca8d55c161d602844f5428fa4b58097424e324e</meta:generator>
    <meta:document-statistic meta:table-count="36" meta:image-count="1" meta:object-count="0" meta:page-count="12" meta:paragraph-count="585" meta:word-count="626" meta:character-count="1679" meta:non-whitespace-character-count="1430"/>
    <meta:user-defined meta:name="AppVersion">16.0000</meta:user-defined>
    <meta:user-defined meta:name="Company">CalendarLabs.com</meta:user-defined>
    <meta:user-defined meta:name="OOXMLCorePropertyCategory">calendar; calendarlabs.com</meta:user-defined>
    <meta:template xlink:type="simple" xlink:actuate="onRequest" xlink:title="Normal.dotm" xlink:href=""/>
  </office:meta>
</office:document-meta>
</file>